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ucida Sans1" svg:font-family="'Lucida Sans'" style:font-family-generic="swiss"/>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automatic-styles>
    <style:style style:name="P1" style:family="paragraph" style:parent-style-name="normal" style:master-page-name="Standard">
      <style:paragraph-properties style:page-number="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You and Cynthia make your way behind the cafe. “Now that we’re alone, what did you have in mind?” you ask suggestively. As soon as the words leave your mouth, Cynthia walks forward and begins unfastening your jeans.</text:p>
      <text:p text:style-name="normal"/>
      <text:p text:style-name="normal">“I think you deserve a reward for being such a good date, don’t you agree?” Cynthia drops to her knees and pulls out your hefty cock. “Mmm this is a nice reward for me too,” she purrs as she kisses and licks on your rapidly stiffening member. She then lifts her top and leans forward, wrapping her hefty breasts around your now engorged rod and spitting into her cleavage for an extra bit of lubrication as she starts stroking your cock in her warm embrace.</text:p>
      <text:p text:style-name="normal"/>
      <text:p text:style-name="normal">She looks up at you with her sultry blue eyes as she bites her lip seductively. “I want you to tell me when you’re going to cum, alright? I’ll take care of it like a good little slut.” You moan as she continues to stroke your large cock with her breasts.</text:p>
      <text:p text:style-name="normal"/>
      <text:p text:style-name="normal">“This feels incredible. This is the mmm best date I’ve been on in quite a while,” you manage to spit out between moans.</text:p>
      <text:p text:style-name="normal"/>
      <text:p text:style-name="normal">“Hehe I feel the same way.” Cynthia smiles seductively. She leans her head forward and gently kisses the tip of your cock. “I hope you give me a lot of cum. I’ve been feeling really desperate lately.” She giggles.</text:p>
      <text:p text:style-name="normal"/>
      <text:p text:style-name="normal">“I’m close,” you say between gritted teeth, “here it comes!” You grunt, barely able to hold back long enough to get the words out.</text:p>
      <text:p text:style-name="normal"/>
      <text:p text:style-name="normal">“Yes!” Cynthia joyfully exclaims before wrapping her lips around the head of your cock. You erupt, rope after rope of warm salty cum filling the young woman’s mouth as she struggles to swallow it all. Your balls continue to churn out more liquid ecstasy for what feels like an eternity, your mind completely blank. Despite your massive load, Cynthia doesn’t spill a single drop. If you were capable of thought right now, you’d assume that she has had considerable practice as a cumguzzler. </text:p>
      <text:p text:style-name="normal"/>
      <text:p text:style-name="normal">Eventually, your balls have completely emptied themselves into Cynthia’s wanting mouth, but she keeps her lips wrapped around the head of your cock for a little longer, making sure she’s received every drop. Once she’s sure she’s gotten it all, she releases her vacuum seal on your cock.</text:p>
      <text:p text:style-name="normal"/>
      <text:p text:style-name="normal">“Ah, that was exactly what I needed. We should absolutely do this again.”</text:p>
      <text:p text:style-name="normal"/>
      <text:p text:style-name="normal">Still catching your breath, you manage to gasp an agreement. You doubt a succubus would have drained you that well.</text:p>
      <text:p text:style-name="normal"/>
      <text:p text:style-name="normal">“Well, I guess I’ll see you around. I’m not letting a cock this tasty get away from me for too long,” she says before leaving. She’s barely had time to fix her top before she makes her way back to the front of the cafe and disappears from sight. You hang back a bit longer, taking your time to <text:soft-page-break/>fully catch your breath. That was incredible, but you can’t help but wonder if it could have gone even better...</text:p>
      <text:p text:style-name="normal"/>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ucida Sans1" svg:font-family="'Lucida Sans'" style:font-family-generic="swiss"/>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Arial" fo:font-size="11pt" fo:language="en"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loext:opacity="0%" style:font-name="Arial" fo:font-size="11pt" fo:language="en"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normal" style:family="paragraph" style:default-outline-level="">
      <style:paragraph-properties fo:margin-top="0in" fo:margin-bottom="0in" style:contextual-spacing="false" fo:line-height="115%" fo:text-align="start" style:justify-single-word="false" fo:orphans="2" fo:widows="2" style:writing-mode="lr-tb"/>
    </style:style>
    <style:style style:name="Heading_20_1" style:display-name="Heading 1" style:family="paragraph" style:parent-style-name="normal" style:next-style-name="normal" style:default-outline-level="" style:class="text">
      <style:paragraph-properties fo:margin-top="0.278in" fo:margin-bottom="0.0835in" style:contextual-spacing="false" fo:line-height="100%" fo:keep-together="always" fo:keep-with-next="always"/>
      <style:text-properties fo:font-size="20pt" style:font-size-asian="20pt" style:font-size-complex="20pt"/>
    </style:style>
    <style:style style:name="Heading_20_2" style:display-name="Heading 2" style:family="paragraph" style:parent-style-name="normal" style:next-style-name="normal" style:default-outline-level="" style:class="text">
      <style:paragraph-properties fo:margin-top="0.25in" fo:margin-bottom="0.0835in" style:contextual-spacing="false" fo:line-height="100%" fo:keep-together="always" fo:keep-with-next="always"/>
      <style:text-properties fo:font-size="16pt" fo:font-weight="normal" style:font-size-asian="16pt" style:font-weight-asian="normal" style:font-size-complex="16pt"/>
    </style:style>
    <style:style style:name="Heading_20_3" style:display-name="Heading 3" style:family="paragraph" style:parent-style-name="normal" style:next-style-name="normal" style:default-outline-level="" style:class="text">
      <style:paragraph-properties fo:margin-top="0.222in" fo:margin-bottom="0.0555in" style:contextual-spacing="false" fo:line-height="100%" fo:keep-together="always" fo:keep-with-next="always"/>
      <style:text-properties fo:color="#434343" loext:opacity="100%" fo:font-size="14pt" fo:font-weight="normal" style:font-size-asian="14pt" style:font-weight-asian="normal" style:font-size-complex="14pt"/>
    </style:style>
    <style:style style:name="Heading_20_4" style:display-name="Heading 4" style:family="paragraph" style:parent-style-name="normal" style:next-style-name="normal" style:default-outline-level="" style:class="text">
      <style:paragraph-properties fo:margin-top="0.1945in" fo:margin-bottom="0.0555in" style:contextual-spacing="false" fo:line-height="100%" fo:keep-together="always" fo:keep-with-next="always"/>
      <style:text-properties fo:color="#666666" loext:opacity="100%" fo:font-size="12pt" style:font-size-asian="12pt" style:font-size-complex="12pt"/>
    </style:style>
    <style:style style:name="Heading_20_5" style:display-name="Heading 5" style:family="paragraph" style:parent-style-name="normal" style:next-style-name="normal" style:default-outline-level="" style:class="text">
      <style:paragraph-properties fo:margin-top="0.1665in" fo:margin-bottom="0.0555in" style:contextual-spacing="false" fo:line-height="100%" fo:keep-together="always" fo:keep-with-next="always"/>
      <style:text-properties fo:color="#666666" loext:opacity="100%" fo:font-size="11pt" style:font-size-asian="11pt" style:font-size-complex="11pt"/>
    </style:style>
    <style:style style:name="Heading_20_6" style:display-name="Heading 6" style:family="paragraph" style:parent-style-name="normal" style:next-style-name="normal" style:default-outline-level="" style:class="text">
      <style:paragraph-properties fo:margin-top="0.1665in" fo:margin-bottom="0.0555in" style:contextual-spacing="false" fo:line-height="100%" fo:keep-together="always" fo:keep-with-next="always"/>
      <style:text-properties fo:color="#666666" loext:opacity="100%" fo:font-size="11pt" fo:font-style="italic" style:font-size-asian="11pt" style:font-style-asian="italic" style:font-size-complex="11pt"/>
    </style:style>
    <style:style style:name="Title" style:family="paragraph" style:parent-style-name="normal" style:next-style-name="normal" style:default-outline-level="" style:class="chapter">
      <style:paragraph-properties fo:margin-top="0in" fo:margin-bottom="0.0417in" style:contextual-spacing="false" fo:line-height="100%" fo:keep-together="always" fo:keep-with-next="always"/>
      <style:text-properties fo:font-size="26pt" style:font-size-asian="26pt" style:font-size-complex="26pt"/>
    </style:style>
    <style:style style:name="Subtitle" style:family="paragraph" style:parent-style-name="normal" style:next-style-name="normal" style:default-outline-level="" style:class="chapter">
      <style:paragraph-properties fo:margin-top="0in" fo:margin-bottom="0.222in" style:contextual-spacing="false" fo:line-height="100%" fo:keep-together="always" fo:keep-with-next="always"/>
      <style:text-properties fo:color="#666666" loext:opacity="100%"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5in" fo:page-height="11in" style:num-format="1" style:print-orientation="portrait" fo:margin-top="1in" fo:margin-bottom="1in" fo:margin-left="1in" fo:margin-right="1in" style:writing-mode="lr-tb" style:layout-grid-color="#c0c0c0" style:layout-grid-lines="2286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document-statistic meta:table-count="0" meta:image-count="0" meta:object-count="0" meta:page-count="2" meta:paragraph-count="11" meta:word-count="503" meta:character-count="2759" meta:non-whitespace-character-count="2266"/>
    <meta:generator>LibreOffice/7.1.0.3$Windows_X86_64 LibreOffice_project/f6099ecf3d29644b5008cc8f48f42f4a40986e4c</meta:generator>
  </office:meta>
</office:document-meta>
</file>