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Times New Roman" svg:font-family="'Times New Roman'" style:font-family-generic="roman"/>
  </office:font-face-decls>
  <office:automatic-styles>
    <style:style style:name="P1" style:family="paragraph" style:parent-style-name="Standard" style:list-style-name="L1">
      <style:text-properties fo:font-style="normal" officeooo:rsid="00601dd7" officeooo:paragraph-rsid="0033d558" style:font-style-asian="normal" style:font-style-complex="normal"/>
    </style:style>
    <style:style style:name="P2" style:family="paragraph" style:parent-style-name="Standard" style:list-style-name="L1">
      <style:text-properties fo:font-style="normal" officeooo:rsid="0023daca" officeooo:paragraph-rsid="0033d558" style:font-style-asian="normal" style:font-style-complex="normal"/>
    </style:style>
    <style:style style:name="P3" style:family="paragraph" style:parent-style-name="Standard" style:list-style-name="L1">
      <style:text-properties fo:font-style="normal" officeooo:rsid="00253097" officeooo:paragraph-rsid="0033d558" style:font-style-asian="normal" style:font-style-complex="normal"/>
    </style:style>
    <style:style style:name="P4" style:family="paragraph" style:parent-style-name="Standard" style:list-style-name="L1">
      <style:text-properties fo:font-style="normal" officeooo:rsid="002685f5" officeooo:paragraph-rsid="0033d558" style:font-style-asian="normal" style:font-style-complex="normal"/>
    </style:style>
    <style:style style:name="P5" style:family="paragraph" style:parent-style-name="Standard" style:list-style-name="L1">
      <style:text-properties fo:font-style="normal" officeooo:rsid="00058783" officeooo:paragraph-rsid="0033d558" style:font-style-asian="normal" style:font-style-complex="normal"/>
    </style:style>
    <style:style style:name="P6" style:family="paragraph" style:parent-style-name="Standard" style:list-style-name="L1">
      <style:text-properties fo:font-style="normal" officeooo:rsid="00272679" officeooo:paragraph-rsid="0033d558" style:font-style-asian="normal" style:font-style-complex="normal"/>
    </style:style>
    <style:style style:name="P7" style:family="paragraph" style:parent-style-name="Standard">
      <style:paragraph-properties fo:break-before="page"/>
      <style:text-properties style:text-line-through-style="none" style:text-line-through-type="none" fo:font-style="normal" officeooo:rsid="00601dd7" officeooo:paragraph-rsid="0033d558" style:font-style-asian="normal" style:font-style-complex="normal"/>
    </style:style>
    <style:style style:name="P8" style:family="paragraph" style:parent-style-name="Standard" style:list-style-name="L1">
      <style:text-properties style:text-line-through-style="none" style:text-line-through-type="none" fo:font-style="normal" officeooo:rsid="00601dd7" officeooo:paragraph-rsid="0033d558" style:font-style-asian="normal" style:font-style-complex="normal"/>
    </style:style>
    <style:style style:name="P9" style:family="paragraph" style:parent-style-name="Standard" style:list-style-name="L1">
      <style:text-properties style:text-line-through-style="none" style:text-line-through-type="none" fo:font-style="normal" officeooo:rsid="001f8835" officeooo:paragraph-rsid="0033d558" style:font-style-asian="normal" style:font-style-complex="normal"/>
    </style:style>
    <style:style style:name="P10" style:family="paragraph" style:parent-style-name="Standard" style:list-style-name="L1">
      <style:text-properties style:text-line-through-style="none" style:text-line-through-type="none" fo:font-style="normal" officeooo:rsid="001fce1a" officeooo:paragraph-rsid="0033d558" style:font-style-asian="normal" style:font-style-complex="normal"/>
    </style:style>
    <style:style style:name="P11" style:family="paragraph" style:parent-style-name="Standard" style:list-style-name="L1">
      <style:text-properties style:text-line-through-style="none" style:text-line-through-type="none" fo:font-style="normal" officeooo:rsid="0021f3c9" officeooo:paragraph-rsid="0033d558" style:font-style-asian="normal" style:font-style-complex="normal"/>
    </style:style>
    <style:style style:name="P12" style:family="paragraph" style:parent-style-name="Standard" style:list-style-name="L1">
      <style:text-properties style:text-line-through-style="none" style:text-line-through-type="none" fo:font-style="normal" officeooo:rsid="00272679" officeooo:paragraph-rsid="0033d558" style:font-style-asian="normal" style:font-style-complex="normal"/>
    </style:style>
    <style:style style:name="P13" style:family="paragraph" style:parent-style-name="Standard" style:list-style-name="L1">
      <style:text-properties style:text-line-through-style="none" style:text-line-through-type="none" fo:font-style="normal" officeooo:rsid="000783eb" officeooo:paragraph-rsid="0033d558" style:font-style-asian="normal" style:font-style-complex="normal"/>
    </style:style>
    <style:style style:name="P14" style:family="paragraph" style:parent-style-name="Standard" style:list-style-name="L1">
      <style:text-properties style:text-line-through-style="none" style:text-line-through-type="none" fo:font-style="normal" officeooo:rsid="0009470a" officeooo:paragraph-rsid="0033d558" style:font-style-asian="normal" style:font-style-complex="normal"/>
    </style:style>
    <style:style style:name="P15" style:family="paragraph" style:parent-style-name="Standard" style:list-style-name="L1">
      <style:text-properties style:text-line-through-style="none" style:text-line-through-type="none" fo:font-style="normal" officeooo:rsid="0037da29" officeooo:paragraph-rsid="0037da29" style:font-style-asian="normal" style:font-style-complex="normal"/>
    </style:style>
    <style:style style:name="P16" style:family="paragraph" style:parent-style-name="Standard" style:list-style-name="L1">
      <style:text-properties style:text-line-through-style="none" style:text-line-through-type="none" fo:font-style="normal" officeooo:rsid="000e861d" officeooo:paragraph-rsid="0033d558" style:font-style-asian="normal" style:font-style-complex="normal"/>
    </style:style>
    <style:style style:name="P17" style:family="paragraph" style:parent-style-name="Standard" style:list-style-name="L1">
      <style:text-properties style:text-line-through-style="none" style:text-line-through-type="none" fo:font-style="normal" officeooo:rsid="0003f9f9" officeooo:paragraph-rsid="0033d558" style:font-style-asian="normal" style:font-style-complex="normal"/>
    </style:style>
    <style:style style:name="P18" style:family="paragraph" style:parent-style-name="Standard" style:list-style-name="L1">
      <style:text-properties style:text-line-through-style="none" style:text-line-through-type="none" fo:font-style="normal" officeooo:rsid="002270a7" officeooo:paragraph-rsid="0033d558" style:font-style-asian="normal" style:font-style-complex="normal"/>
    </style:style>
    <style:style style:name="P19" style:family="paragraph" style:parent-style-name="Standard" style:list-style-name="L1">
      <style:text-properties style:text-line-through-style="none" style:text-line-through-type="none" fo:font-style="normal" officeooo:rsid="0023daca" officeooo:paragraph-rsid="0033d558" style:font-style-asian="normal" style:font-style-complex="normal"/>
    </style:style>
    <style:style style:name="P20" style:family="paragraph" style:parent-style-name="Standard" style:list-style-name="L1">
      <style:text-properties style:text-line-through-style="none" style:text-line-through-type="none" fo:font-style="normal" style:text-underline-style="none" officeooo:rsid="00601dd7" officeooo:paragraph-rsid="0033d558" style:font-style-asian="normal" style:font-style-complex="normal"/>
    </style:style>
    <style:style style:name="P21" style:family="paragraph" style:parent-style-name="Standard" style:list-style-name="L1">
      <style:text-properties style:text-line-through-style="none" style:text-line-through-type="none" fo:font-style="normal" style:text-underline-style="none" officeooo:rsid="0023daca" officeooo:paragraph-rsid="0033d558" style:font-style-asian="normal" style:font-style-complex="normal"/>
    </style:style>
    <style:style style:name="T1" style:family="text">
      <style:text-properties officeooo:rsid="00271dc5"/>
    </style:style>
    <style:style style:name="T2" style:family="text">
      <style:text-properties officeooo:rsid="002fd9c0"/>
    </style:style>
    <style:style style:name="T3" style:family="text">
      <style:text-properties officeooo:rsid="001fce1a"/>
    </style:style>
    <style:style style:name="T4" style:family="text">
      <style:text-properties officeooo:rsid="0021f3c9"/>
    </style:style>
    <style:style style:name="T5" style:family="text">
      <style:text-properties officeooo:rsid="000b0c20"/>
    </style:style>
    <style:style style:name="T6" style:family="text">
      <style:text-properties officeooo:rsid="0003f9f9"/>
    </style:style>
    <style:style style:name="T7" style:family="text">
      <style:text-properties officeooo:rsid="000c3310"/>
    </style:style>
    <style:style style:name="T8" style:family="text">
      <style:text-properties officeooo:rsid="000e861d"/>
    </style:style>
    <style:style style:name="T9" style:family="text">
      <style:text-properties officeooo:rsid="002270a7"/>
    </style:style>
    <style:style style:name="T10" style:family="text">
      <style:text-properties officeooo:rsid="0023daca"/>
    </style:style>
    <style:style style:name="T11" style:family="text">
      <style:text-properties officeooo:rsid="00253097"/>
    </style:style>
    <style:style style:name="T12" style:family="text">
      <style:text-properties officeooo:rsid="002685f5"/>
    </style:style>
    <style:style style:name="T13" style:family="text">
      <style:text-properties officeooo:rsid="002765e9"/>
    </style:style>
    <style:style style:name="T14" style:family="text">
      <style:text-properties officeooo:rsid="00272679"/>
    </style:style>
    <style:style style:name="T15" style:family="text">
      <style:text-properties officeooo:rsid="00298757"/>
    </style:style>
    <style:style style:name="T16" style:family="text">
      <style:text-properties officeooo:rsid="00362582"/>
    </style:style>
    <style:style style:name="T17" style:family="text">
      <style:text-properties officeooo:rsid="0037da29"/>
    </style:style>
    <text:list-style style:name="L1">
      <text:list-level-style-bullet text:level="1" text:style-name="Bullet_20_Symbols" loext:num-list-format="%1%." style:num-suffix="."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2.75in" fo:text-indent="-0.25in" fo:margin-left="2.75in"/>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Concept: <text:span text:style-name="T1">Shantae Booty Expansion Featuring Boombox</text:span><text:span text:style-name="T2">. Takes place on stage mirroring Shantae dance mini game for Game boy color.</text:span><text:span text:style-name="T3"> </text:span></text:p>
      <text:list xml:id="list3727823256" text:style-name="L1">
        <text:list-item>
          <text:p text:style-name="P9">Details</text:p>
          <text:list>
            <text:list-item>
              <text:p text:style-name="P10">FPS: 24</text:p>
            </text:list-item>
            <text:list-item>
              <text:p text:style-name="P10">BG Song:<text:span text:style-name="T4"> The actions will be attempted to sync with the music</text:span></text:p>
              <text:list>
                <text:list-item>
                  <text:p text:style-name="P10">Tassel Town</text:p>
                </text:list-item>
                <text:list-item>
                  <text:p text:style-name="P10">BPM: 120</text:p>
                </text:list-item>
                <text:list-item>
                  <text:p text:style-name="P10">BPS: 12</text:p>
                </text:list-item>
                <text:list-item>
                  <text:p text:style-name="P10">Full Beat:12<text:span text:style-name="T4">FPS</text:span></text:p>
                </text:list-item>
                <text:list-item>
                  <text:p text:style-name="P10">Half Beat: 6<text:span text:style-name="T4">FPS</text:span></text:p>
                </text:list-item>
                <text:list-item>
                  <text:p text:style-name="P10">Quarter Beat: 3<text:span text:style-name="T4">FPS</text:span></text:p>
                </text:list-item>
                <text:list-item>
                  <text:p text:style-name="P11">Shot transitions: 12FPS, 6FPS. 3FPS may as well be a hard cut but we'll see in post production. REMEMBER keep on beat even with transitions.</text:p>
                </text:list-item>
              </text:list>
            </text:list-item>
            <text:list-item>
              <text:p text:style-name="P10">Shantae</text:p>
              <text:list>
                <text:list-item>
                  <text:p text:style-name="P10">Stats: height – 6, Breast = 0.5, Booty = 0.75, Pony tail hair: 3HU, 0.5 HU above head.</text:p>
                  <text:list>
                    <text:list-item>
                      <text:p text:style-name="P10">Try to keep hair just above the hips but as this is an animation practice your focus is learning compositing in Davinci, applying the transitions and camera techniques you studied along with new Moho / CSP Tools.</text:p>
                    </text:list-item>
                  </text:list>
                </text:list-item>
                <text:list-item>
                  <text:p text:style-name="P10">Expansion: Booty Focus</text:p>
                </text:list-item>
              </text:list>
            </text:list-item>
          </text:list>
        </text:list-item>
        <text:list-item>
          <text:p text:style-name="P8">Sequence A0 – Intro: </text:p>
          <text:list>
            <text:list-item>
              <text:p text:style-name="P8">Scene B0: <text:span text:style-name="T5">Black Backdrop with 3BS Logo in 3BS Color Style.</text:span></text:p>
              <text:list>
                <text:list-item>
                  <text:p text:style-name="P12">Transition: Fade From Black.</text:p>
                </text:list-item>
                <text:list-item>
                  <text:p text:style-name="P8">Shot C0<text:span text:style-name="T6"> – Animation Warning:</text:span></text:p>
                  <text:list>
                    <text:list-item>
                      <text:p text:style-name="P13">Warning!</text:p>
                    </text:list-item>
                    <text:list-item>
                      <text:p text:style-name="P14">The following <text:span text:style-name="T7">cartoon may contain: </text:span>Flashing Lights, Strong Language, Graphic Violence, <text:span text:style-name="T7">Adult</text:span> Themes <text:span text:style-name="T7">&amp; SOFTCORE HORNY! </text:span>As such, it's intended for MATURE Audiences!</text:p>
                    </text:list-item>
                    <text:list-item>
                      <text:p text:style-name="P13">Viewer Discretion is advised!</text:p>
                    </text:list-item>
                    <text:list-item>
                      <text:p text:style-name="P15">Transition – Dissolve</text:p>
                    </text:list-item>
                  </text:list>
                </text:list-item>
                <text:list-item>
                  <text:p text:style-name="P8">Shot C<text:span text:style-name="T8">1 – </text:span><text:span text:style-name="T6">Series Title Card</text:span>:<text:span text:style-name="T6"> </text:span></text:p>
                  <text:list>
                    <text:list-item>
                      <text:p text:style-name="P16">Series Logo: Swell Singles</text:p>
                    </text:list-item>
                    <text:list-item>
                      <text:p text:style-name="P15">Transition – Pan up</text:p>
                    </text:list-item>
                  </text:list>
                </text:list-item>
              </text:list>
            </text:list-item>
            <text:list-item>
              <text:p text:style-name="P17">Scene B1 – Title Card:<text:span text:style-name="T4"> Dance Parlor Curtain, Front View.</text:span></text:p>
              <text:list>
                <text:list-item>
                  <text:p text:style-name="P8">Shot C<text:span text:style-name="T6">0 – Episode Title Card:</text:span></text:p>
                  <text:list>
                    <text:list-item>
                      <text:p text:style-name="P11">Top Row: Dance</text:p>
                    </text:list-item>
                    <text:list-item>
                      <text:p text:style-name="P11">Bottom Row: Parlor</text:p>
                    </text:list-item>
                    <text:list-item>
                      <text:p text:style-name="P11">Image: place Thicc music note beside dance above the R in parlor, make note flag resemble Shantae hair in shape.</text:p>
                    </text:list-item>
                    <text:list-item>
                      <text:p text:style-name="P11">Back Drop – Shantae Red, Curtain</text:p>
                    </text:list-item>
                    <text:list-item>
                      <text:p text:style-name="P11">Transition: Fade title card, leaving curtain</text:p>
                    </text:list-item>
                  </text:list>
                </text:list-item>
              </text:list>
            </text:list-item>
          </text:list>
        </text:list-item>
        <text:list-item>
          <text:p text:style-name="P8">Sequence A1 – You: <text:span text:style-name="T9">No Growth</text:span></text:p>
          <text:list>
            <text:list-item>
              <text:p text:style-name="P8">Scene B0: <text:span text:style-name="T9">Dance Parlor Curtain, Dance Parlor Blue BG</text:span></text:p>
              <text:list>
                <text:list-item>
                  <text:p text:style-name="P8">Shot C0:<text:span text:style-name="T9"> </text:span></text:p>
                  <text:list>
                    <text:list-item>
                      <text:p text:style-name="P18">Curtain Rises</text:p>
                    </text:list-item>
                    <text:list-item>
                      <text:p text:style-name="P18">reveling golden boombox hanging above stage against the dance parlor blue backdrop.</text:p>
                    </text:list-item>
                    <text:list-item>
                      <text:p text:style-name="P18">Transition – Pan Down</text:p>
                    </text:list-item>
                  </text:list>
                </text:list-item>
              </text:list>
            </text:list-item>
            <text:list-item>
              <text:p text:style-name="P18">Scene B<text:span text:style-name="T16">1</text:span>: Dance Parlor Full BG, Red curtains on left/right, spotlight against blue wall. NOTE look into 3D effects in Moho to allow on the fly adjustments and viewing angles.</text:p>
              <text:list>
                <text:list-item>
                  <text:p text:style-name="P18"><text:soft-page-break/>Shot C1: Shantae Front Facing, Knee Level</text:p>
                  <text:list>
                    <text:list-item>
                      <text:p text:style-name="P18">Shantae sways her hips to the music, palms up towards ceiling, folded.</text:p>
                    </text:list-item>
                    <text:list-item>
                      <text:p text:style-name="P18">Shantae Winks</text:p>
                    </text:list-item>
                    <text:list-item>
                      <text:p text:style-name="P18">Transition: Pan Right</text:p>
                    </text:list-item>
                  </text:list>
                </text:list-item>
              </text:list>
            </text:list-item>
          </text:list>
        </text:list-item>
        <text:list-item>
          <text:p text:style-name="P8">Sequence A2 – Need: <text:span text:style-name="T9">Booty +0.5</text:span></text:p>
          <text:list>
            <text:list-item>
              <text:p text:style-name="P8">Scene B0: <text:span text:style-name="T10">Cam – </text:span><text:span text:style-name="T9">Facing Stage Right</text:span></text:p>
              <text:list>
                <text:list-item>
                  <text:p text:style-name="P8">Shot C0<text:span text:style-name="T9">: Shantae – Body facing Right</text:span><text:span text:style-name="T10"> (towards audience)</text:span><text:span text:style-name="T9">, Insert Shot – Hips Focus</text:span></text:p>
                  <text:list>
                    <text:list-item>
                      <text:p text:style-name="P18">Shantae's backside begins to swell to the beat of the music as she throws it back, the movement working with the previous pan, making it look like her backside bumped the previous shot out of frame.</text:p>
                    </text:list-item>
                    <text:list-item>
                      <text:p text:style-name="P18">Transition: pan left</text:p>
                    </text:list-item>
                  </text:list>
                </text:list-item>
              </text:list>
            </text:list-item>
          </text:list>
        </text:list-item>
        <text:list-item>
          <text:p text:style-name="P20">Sequence A3 – Go: <text:span text:style-name="T9">Booty +1.0</text:span></text:p>
          <text:list>
            <text:list-item>
              <text:p text:style-name="P20">Scene B0: <text:span text:style-name="T10">Cam – </text:span><text:span text:style-name="T9">Facing Stage left</text:span></text:p>
              <text:list>
                <text:list-item>
                  <text:p text:style-name="P20">Shot C0<text:span text:style-name="T9">: Shantae facing left</text:span><text:span text:style-name="T10"> <text:s/>(towards audience)</text:span></text:p>
                  <text:list>
                    <text:list-item>
                      <text:p text:style-name="P21">her backside continues to expand but now her thighs begin to widen as well, causing her pants to begin to tear as the camera zooms in, with her pants tearing away as the screen fills.</text:p>
                    </text:list-item>
                    <text:list-item>
                      <text:p text:style-name="P21">transition: Pass over, full screen of thigh skin transitions into zoom out in next shot.</text:p>
                    </text:list-item>
                  </text:list>
                </text:list-item>
              </text:list>
            </text:list-item>
          </text:list>
        </text:list-item>
        <text:list-item>
          <text:p text:style-name="P8">Sequence A4 – Search: <text:span text:style-name="T10">Breast+ 0.5</text:span></text:p>
          <text:list>
            <text:list-item>
              <text:p text:style-name="P8">Scene B0: <text:span text:style-name="T10">Dance Parlor, Full, back wall.</text:span></text:p>
              <text:list>
                <text:list-item>
                  <text:p text:style-name="P8">Shot C0<text:span text:style-name="T9">: </text:span><text:span text:style-name="T10">Shantae, front facing</text:span></text:p>
                  <text:list>
                    <text:list-item>
                      <text:p text:style-name="P19">zoom out from Shantae's face (preferably the flat area of her forehead / nose so transition is smooth) reveling her glancing down in shock as her breast bounce around and swell up</text:p>
                    </text:list-item>
                    <text:list-item>
                      <text:p text:style-name="P19">Transition: Pan down</text:p>
                    </text:list-item>
                  </text:list>
                </text:list-item>
              </text:list>
            </text:list-item>
          </text:list>
        </text:list-item>
        <text:list-item>
          <text:p text:style-name="P8">Sequence A5 – Find: <text:span text:style-name="T9">Booty +1.5</text:span></text:p>
          <text:list>
            <text:list-item>
              <text:p text:style-name="P8">Scene B0: Cam – Facing audience, audience can be shadow crowd like in the GBC game.</text:p>
              <text:list>
                <text:list-item>
                  <text:p text:style-name="P8">Shot C0<text:span text:style-name="T9">: </text:span><text:span text:style-name="T10">Shantae – Back view</text:span></text:p>
                  <text:list>
                    <text:list-item>
                      <text:p text:style-name="P19">her backside bounces / Claps as it continues to swell and her hips widen with each shake left to right</text:p>
                    </text:list-item>
                    <text:list-item>
                      <text:p text:style-name="P19">Transition: Pan (Left or right) Depends on the final hip movement, if hip sways right, pan left, the hips knocking the shot out of frame, if left, do the reverse. the plan is to pan left (hips hitting the right side of the screen.)</text:p>
                    </text:list-item>
                  </text:list>
                </text:list-item>
              </text:list>
            </text:list-item>
          </text:list>
        </text:list-item>
        <text:list-item>
          <text:p text:style-name="P1">Sequence A6 – Take: <text:span text:style-name="T9"><text:s/>Booty +2.0</text:span></text:p>
          <text:list>
            <text:list-item>
              <text:p text:style-name="P1">Scene B0: <text:span text:style-name="T10">Cam – Full Stage, back drop</text:span></text:p>
              <text:list>
                <text:list-item>
                  <text:p text:style-name="P1">Shot C0<text:span text:style-name="T9">: </text:span><text:span text:style-name="T10">Shantae Full Body, Panning, facing cam. (Note to self, write positions based on cam position in future scripts)</text:span></text:p>
                  <text:list>
                    <text:list-item>
                      <text:p text:style-name="P2">Shantae sways hips with hands together in front of her face, zoom down and out reveling her full body as she sways her hips left to right (dance 6 on GBC for ref)</text:p>
                    </text:list-item>
                    <text:list-item>
                      <text:p text:style-name="P2">Transition: Pan down.</text:p>
                    </text:list-item>
                  </text:list>
                </text:list-item>
              </text:list>
            </text:list-item>
          </text:list>
        </text:list-item>
        <text:list-item>
          <text:p text:style-name="P1">Sequence A7 – Return: <text:span text:style-name="T9">Booty +2.5</text:span></text:p>
          <text:list>
            <text:list-item>
              <text:p text:style-name="P1">Scene B0: <text:span text:style-name="T11">Stage 3/4th view, show crowd below stage.</text:span></text:p>
              <text:list>
                <text:list-item>
                  <text:p text:style-name="P1">Shot C0<text:span text:style-name="T9">: </text:span><text:span text:style-name="T11">Shantae back 3/4, facing left, backside towards camera</text:span></text:p>
                  <text:list>
                    <text:list-item>
                      <text:p text:style-name="P3">The crowd throws gems as they bob up and down to the music as Shantae twerks, hands on knees, biting lip, frown, mild blush, hint of slight annoyance and enjoyment.</text:p>
                    </text:list-item>
                    <text:list-item>
                      <text:p text:style-name="P3">Transition: Passing, Shower of gemstones</text:p>
                    </text:list-item>
                  </text:list>
                </text:list-item>
              </text:list>
            </text:list-item>
          </text:list>
        </text:list-item>
        <text:list-item>
          <text:p text:style-name="P1">Sequence A8 – Change: <text:span text:style-name="T9">Booty +3.0</text:span></text:p>
          <text:list>
            <text:list-item>
              <text:p text:style-name="P1">Scene B0: <text:span text:style-name="T11">Full stage, front facing, stage is filled with gems and other items of wealth</text:span></text:p>
              <text:list>
                <text:list-item>
                  <text:p text:style-name="P1"><text:soft-page-break/>Shot C0<text:span text:style-name="T9">: </text:span><text:span text:style-name="T11">Shantae facing camera, leg splits, elbows on ground, holding head up, annoyed face, puffed cheeks.</text:span></text:p>
                  <text:list>
                    <text:list-item>
                      <text:p text:style-name="P3">Shantae continues popping her backside as it reaches it's final size as she bounces Rottytops excited head back and forth as the crowd bounces up and down, be sure to show shadow of Rotty's body within the crowd.</text:p>
                    </text:list-item>
                    <text:list-item>
                      <text:p text:style-name="P3">Transition: Zoom towards Shantae's face</text:p>
                    </text:list-item>
                  </text:list>
                </text:list-item>
              </text:list>
            </text:list-item>
          </text:list>
        </text:list-item>
        <text:list-item>
          <text:p text:style-name="P1">Sequence A9 – Outro: </text:p>
          <text:list>
            <text:list-item>
              <text:p text:style-name="P1">Scene B0: <text:span text:style-name="T12">None, Extreme close up, Shantae's expansion should fill screen.</text:span></text:p>
              <text:list>
                <text:list-item>
                  <text:p text:style-name="P1">Shot C0<text:span text:style-name="T9">: </text:span><text:span text:style-name="T12">Extreme Close up, Shantae's annoyed expression and head in hands, her head bouncing to the music. Text will scroll at the bottom</text:span></text:p>
                </text:list-item>
                <text:list-item>
                  <text:p text:style-name="P4">Text<text:span text:style-name="T13">:</text:span></text:p>
                  <text:list>
                    <text:list-item>
                      <text:p text:style-name="P5"><text:span text:style-name="T12">Writing &amp; Animation: </text:span>LoS "Lucky" 7</text:p>
                    </text:list-item>
                    <text:list-item>
                      <text:p text:style-name="P5">allmylinks.com/7lightofshadows7</text:p>
                    </text:list-item>
                    <text:list-item>
                      <text:p text:style-name="P4">Inspiration:&lt;Twitter Icon&gt; @Prevence3</text:p>
                    </text:list-item>
                    <text:list-item>
                      <text:p text:style-name="P4">allmylinks.com/presence</text:p>
                    </text:list-item>
                    <text:list-item>
                      <text:p text:style-name="P4">Music<text:span text:style-name="T14"> &amp; Audio</text:span><text:span text:style-name="T15">: </text:span><text:span text:style-name="T14">Shantae Series</text:span></text:p>
                    </text:list-item>
                    <text:list-item>
                      <text:p text:style-name="P6">&lt;Blank Space&gt; Used as padding for transition.</text:p>
                    </text:list-item>
                  </text:list>
                </text:list-item>
                <text:list-item>
                  <text:p text:style-name="P6">Transition</text:p>
                  <text:list>
                    <text:list-item>
                      <text:p text:style-name="P6">Fade to Black.</text:p>
                    </text:list-item>
                  </text:list>
                </text:list-item>
              </text:list>
            </text:list-item>
          </text:list>
        </text:list-item>
      </text:list>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face style:name="Arial1"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Times New Roman" svg:font-family="'Times New Roman'" style:font-family-generic="roman"/>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en" fo:country="US"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loext:opacity="0%" style:font-name="Times New Roman" fo:font-size="12pt" fo:language="en" fo:country="US"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Times New Roman" fo:font-family="'Times New Roman'" style:font-family-generic="roman"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name="Times New Roman" fo:font-family="'Times New Roman'" style:font-family-generic="roman" style:font-size-asian="12pt" style:font-name-complex="Arial" style:font-family-complex="Arial"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style:font-name="Times New Roman" fo:font-family="'Times New Roman'" style:font-family-generic="roman"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Times New Roman" fo:font-family="'Times New Roman'" style:font-family-generic="roman" fo:language="zxx" fo:country="none" style:font-size-asian="12pt" style:language-asian="zxx" style:country-asian="none" style:font-name-complex="Arial" style:font-family-complex="Arial" style:font-family-generic-complex="swiss"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3-05-30T14:21:58.094000000</meta:creation-date>
    <dc:date>2023-06-05T02:10:38.862000000</dc:date>
    <meta:editing-duration>PT3H7M47S</meta:editing-duration>
    <meta:editing-cycles>26</meta:editing-cycles>
    <meta:generator>LibreOffice/7.3.4.2$Windows_X86_64 LibreOffice_project/728fec16bd5f605073805c3c9e7c4212a0120dc5</meta:generator>
    <meta:document-statistic meta:table-count="0" meta:image-count="0" meta:object-count="0" meta:page-count="3" meta:paragraph-count="91" meta:word-count="968" meta:character-count="5268" meta:non-whitespace-character-count="4448"/>
  </office:meta>
</office:document-meta>
</file>