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1" svg:font-family="Arial"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Arial"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paragraph-properties fo:text-align="center" style:justify-single-word="false"/>
      <style:text-properties fo:font-weight="bold" officeooo:rsid="000bb243" officeooo:paragraph-rsid="000bb243" style:font-weight-asian="bold" style:font-weight-complex="bold"/>
    </style:style>
    <style:style style:name="P2" style:family="paragraph" style:parent-style-name="Standard">
      <style:paragraph-properties fo:text-align="start" style:justify-single-word="false"/>
      <style:text-properties fo:font-weight="bold" officeooo:rsid="000bb243" officeooo:paragraph-rsid="000bb243" style:font-weight-asian="bold" style:font-weight-complex="bold"/>
    </style:style>
    <style:style style:name="P3" style:family="paragraph" style:parent-style-name="Standard">
      <style:paragraph-properties fo:text-align="start" style:justify-single-word="false"/>
      <style:text-properties fo:font-weight="bold" officeooo:rsid="0013325d" officeooo:paragraph-rsid="000bb243" style:font-weight-asian="bold" style:font-weight-complex="bold"/>
    </style:style>
    <style:style style:name="P4" style:family="paragraph" style:parent-style-name="Standard">
      <style:paragraph-properties fo:text-align="start" style:justify-single-word="false"/>
      <style:text-properties fo:font-weight="bold" officeooo:rsid="00175b39" officeooo:paragraph-rsid="00175b39" style:font-weight-asian="bold" style:font-weight-complex="bold"/>
    </style:style>
    <style:style style:name="P5" style:family="paragraph" style:parent-style-name="Standard">
      <style:paragraph-properties fo:text-align="start" style:justify-single-word="false"/>
      <style:text-properties fo:font-weight="bold" officeooo:rsid="001ae1cd" officeooo:paragraph-rsid="001ae1cd" style:font-weight-asian="bold" style:font-weight-complex="bold"/>
    </style:style>
    <style:style style:name="P6" style:family="paragraph" style:parent-style-name="Standard">
      <style:paragraph-properties fo:text-align="start" style:justify-single-word="false"/>
      <style:text-properties fo:font-weight="bold" officeooo:rsid="0020c33d" officeooo:paragraph-rsid="0020c33d" style:font-weight-asian="bold" style:font-weight-complex="bold"/>
    </style:style>
    <style:style style:name="P7" style:family="paragraph" style:parent-style-name="Standard">
      <style:paragraph-properties fo:text-align="start" style:justify-single-word="false"/>
      <style:text-properties fo:font-weight="bold" officeooo:rsid="00262231" officeooo:paragraph-rsid="00262231" style:font-weight-asian="bold" style:font-weight-complex="bold"/>
    </style:style>
    <style:style style:name="P8" style:family="paragraph" style:parent-style-name="Standard">
      <style:paragraph-properties fo:text-align="start" style:justify-single-word="false"/>
      <style:text-properties fo:font-weight="bold" officeooo:rsid="0028e2a5" officeooo:paragraph-rsid="0028e2a5" style:font-weight-asian="bold" style:font-weight-complex="bold"/>
    </style:style>
    <style:style style:name="P9" style:family="paragraph" style:parent-style-name="Standard">
      <style:paragraph-properties fo:text-align="start" style:justify-single-word="false"/>
      <style:text-properties fo:font-weight="bold" officeooo:rsid="002e4ae6" officeooo:paragraph-rsid="002e4ae6" style:font-weight-asian="bold" style:font-weight-complex="bold"/>
    </style:style>
    <style:style style:name="P10" style:family="paragraph" style:parent-style-name="Standard">
      <style:paragraph-properties fo:text-align="start" style:justify-single-word="false"/>
      <style:text-properties fo:font-weight="bold" officeooo:rsid="00320e76" officeooo:paragraph-rsid="00320e76" style:font-weight-asian="bold" style:font-weight-complex="bold"/>
    </style:style>
    <style:style style:name="P11" style:family="paragraph" style:parent-style-name="Standard">
      <style:paragraph-properties fo:text-align="start" style:justify-single-word="false"/>
      <style:text-properties fo:font-style="normal" fo:font-weight="normal" officeooo:rsid="000bb243" officeooo:paragraph-rsid="000bb243" style:font-style-asian="normal" style:font-weight-asian="normal" style:font-style-complex="normal" style:font-weight-complex="normal"/>
    </style:style>
    <style:style style:name="P12" style:family="paragraph" style:parent-style-name="Standard">
      <style:paragraph-properties fo:text-align="start" style:justify-single-word="false"/>
      <style:text-properties fo:font-style="normal" fo:font-weight="normal" officeooo:rsid="000fd65a" officeooo:paragraph-rsid="000bb243" style:font-style-asian="normal" style:font-weight-asian="normal" style:font-style-complex="normal" style:font-weight-complex="normal"/>
    </style:style>
    <style:style style:name="P13" style:family="paragraph" style:parent-style-name="Standard">
      <style:paragraph-properties fo:text-align="start" style:justify-single-word="false"/>
      <style:text-properties fo:font-style="normal" fo:font-weight="normal" officeooo:rsid="0011a80d" officeooo:paragraph-rsid="000bb243" style:font-style-asian="normal" style:font-weight-asian="normal" style:font-style-complex="normal" style:font-weight-complex="normal"/>
    </style:style>
    <style:style style:name="P14" style:family="paragraph" style:parent-style-name="Standard">
      <style:paragraph-properties fo:text-align="start" style:justify-single-word="false"/>
      <style:text-properties fo:font-style="normal" fo:font-weight="normal" officeooo:rsid="0013325d" officeooo:paragraph-rsid="000bb243" style:font-style-asian="normal" style:font-weight-asian="normal" style:font-style-complex="normal" style:font-weight-complex="normal"/>
    </style:style>
    <style:style style:name="P15" style:family="paragraph" style:parent-style-name="Standard">
      <style:paragraph-properties fo:text-align="start" style:justify-single-word="false"/>
      <style:text-properties fo:font-style="normal" fo:font-weight="normal" officeooo:rsid="0013f26d" officeooo:paragraph-rsid="000bb243" style:font-style-asian="normal" style:font-weight-asian="normal" style:font-style-complex="normal" style:font-weight-complex="normal"/>
    </style:style>
    <style:style style:name="P16" style:family="paragraph" style:parent-style-name="Standard">
      <style:paragraph-properties fo:text-align="start" style:justify-single-word="false"/>
      <style:text-properties fo:font-style="normal" fo:font-weight="normal" officeooo:rsid="00157d3f" officeooo:paragraph-rsid="000bb243" style:font-style-asian="normal" style:font-weight-asian="normal" style:font-style-complex="normal" style:font-weight-complex="normal"/>
    </style:style>
    <style:style style:name="P17" style:family="paragraph" style:parent-style-name="Standard">
      <style:paragraph-properties fo:text-align="start" style:justify-single-word="false"/>
      <style:text-properties fo:font-style="normal" fo:font-weight="normal" officeooo:rsid="0018f882" officeooo:paragraph-rsid="00175b39" style:font-style-asian="normal" style:font-weight-asian="normal" style:font-style-complex="normal" style:font-weight-complex="normal"/>
    </style:style>
    <style:style style:name="P18" style:family="paragraph" style:parent-style-name="Standard">
      <style:paragraph-properties fo:text-align="start" style:justify-single-word="false"/>
      <style:text-properties fo:font-style="normal" fo:font-weight="normal" officeooo:rsid="001ae1cd" officeooo:paragraph-rsid="00175b39" style:font-style-asian="normal" style:font-weight-asian="normal" style:font-style-complex="normal" style:font-weight-complex="normal"/>
    </style:style>
    <style:style style:name="P19" style:family="paragraph" style:parent-style-name="Standard">
      <style:paragraph-properties fo:text-align="start" style:justify-single-word="false"/>
      <style:text-properties fo:font-style="normal" fo:font-weight="normal" officeooo:rsid="001c604d" officeooo:paragraph-rsid="001ae1cd" style:font-style-asian="normal" style:font-weight-asian="normal" style:font-style-complex="normal" style:font-weight-complex="normal"/>
    </style:style>
    <style:style style:name="P20" style:family="paragraph" style:parent-style-name="Standard">
      <style:paragraph-properties fo:text-align="start" style:justify-single-word="false"/>
      <style:text-properties fo:font-style="normal" fo:font-weight="normal" officeooo:rsid="001e1bf3" officeooo:paragraph-rsid="001ae1cd" style:font-style-asian="normal" style:font-weight-asian="normal" style:font-style-complex="normal" style:font-weight-complex="normal"/>
    </style:style>
    <style:style style:name="P21" style:family="paragraph" style:parent-style-name="Standard">
      <style:paragraph-properties fo:text-align="start" style:justify-single-word="false"/>
      <style:text-properties fo:font-style="normal" fo:font-weight="normal" officeooo:rsid="001eeae6" officeooo:paragraph-rsid="001ae1cd" style:font-style-asian="normal" style:font-weight-asian="normal" style:font-style-complex="normal" style:font-weight-complex="normal"/>
    </style:style>
    <style:style style:name="P22" style:family="paragraph" style:parent-style-name="Standard">
      <style:paragraph-properties fo:text-align="start" style:justify-single-word="false"/>
      <style:text-properties fo:font-style="normal" fo:font-weight="normal" officeooo:rsid="0022c072" officeooo:paragraph-rsid="0020c33d" style:font-style-asian="normal" style:font-weight-asian="normal" style:font-style-complex="normal" style:font-weight-complex="normal"/>
    </style:style>
    <style:style style:name="P23" style:family="paragraph" style:parent-style-name="Standard">
      <style:paragraph-properties fo:text-align="start" style:justify-single-word="false"/>
      <style:text-properties fo:font-style="normal" fo:font-weight="normal" officeooo:rsid="00240126" officeooo:paragraph-rsid="0020c33d" style:font-style-asian="normal" style:font-weight-asian="normal" style:font-style-complex="normal" style:font-weight-complex="normal"/>
    </style:style>
    <style:style style:name="P24" style:family="paragraph" style:parent-style-name="Standard">
      <style:paragraph-properties fo:text-align="start" style:justify-single-word="false"/>
      <style:text-properties fo:font-style="normal" fo:font-weight="normal" officeooo:rsid="00246783" officeooo:paragraph-rsid="0020c33d" style:font-style-asian="normal" style:font-weight-asian="normal" style:font-style-complex="normal" style:font-weight-complex="normal"/>
    </style:style>
    <style:style style:name="P25" style:family="paragraph" style:parent-style-name="Standard">
      <style:paragraph-properties fo:text-align="start" style:justify-single-word="false"/>
      <style:text-properties fo:font-style="normal" fo:font-weight="normal" officeooo:rsid="00262231" officeooo:paragraph-rsid="00262231" style:font-style-asian="normal" style:font-weight-asian="normal" style:font-style-complex="normal" style:font-weight-complex="normal"/>
    </style:style>
    <style:style style:name="P26" style:family="paragraph" style:parent-style-name="Standard">
      <style:paragraph-properties fo:text-align="start" style:justify-single-word="false"/>
      <style:text-properties fo:font-style="normal" fo:font-weight="normal" officeooo:rsid="0028cf24" officeooo:paragraph-rsid="00262231" style:font-style-asian="normal" style:font-weight-asian="normal" style:font-style-complex="normal" style:font-weight-complex="normal"/>
    </style:style>
    <style:style style:name="P27" style:family="paragraph" style:parent-style-name="Standard">
      <style:paragraph-properties fo:text-align="start" style:justify-single-word="false"/>
      <style:text-properties fo:font-style="normal" fo:font-weight="normal" officeooo:rsid="0028e2a5" officeooo:paragraph-rsid="00262231" style:font-style-asian="normal" style:font-weight-asian="normal" style:font-style-complex="normal" style:font-weight-complex="normal"/>
    </style:style>
    <style:style style:name="P28" style:family="paragraph" style:parent-style-name="Standard">
      <style:paragraph-properties fo:text-align="start" style:justify-single-word="false"/>
      <style:text-properties fo:font-style="normal" fo:font-weight="normal" officeooo:rsid="0028e2a5" officeooo:paragraph-rsid="0028e2a5" style:font-style-asian="normal" style:font-weight-asian="normal" style:font-style-complex="normal" style:font-weight-complex="normal"/>
    </style:style>
    <style:style style:name="P29" style:family="paragraph" style:parent-style-name="Standard">
      <style:paragraph-properties fo:text-align="start" style:justify-single-word="false"/>
      <style:text-properties fo:font-style="normal" fo:font-weight="normal" officeooo:rsid="00292ba4" officeooo:paragraph-rsid="0028e2a5" style:font-style-asian="normal" style:font-weight-asian="normal" style:font-style-complex="normal" style:font-weight-complex="normal"/>
    </style:style>
    <style:style style:name="P30" style:family="paragraph" style:parent-style-name="Standard">
      <style:paragraph-properties fo:text-align="start" style:justify-single-word="false"/>
      <style:text-properties fo:font-style="normal" fo:font-weight="normal" officeooo:rsid="002ae11b" officeooo:paragraph-rsid="0028e2a5" style:font-style-asian="normal" style:font-weight-asian="normal" style:font-style-complex="normal" style:font-weight-complex="normal"/>
    </style:style>
    <style:style style:name="P31" style:family="paragraph" style:parent-style-name="Standard">
      <style:paragraph-properties fo:text-align="start" style:justify-single-word="false" fo:break-before="page"/>
      <style:text-properties fo:font-weight="bold" officeooo:rsid="0013325d" officeooo:paragraph-rsid="000bb243" style:font-weight-asian="bold" style:font-weight-complex="bold"/>
    </style:style>
    <style:style style:name="P32" style:family="paragraph" style:parent-style-name="Standard">
      <style:paragraph-properties fo:text-align="start" style:justify-single-word="false" fo:break-before="page"/>
      <style:text-properties fo:font-weight="bold" officeooo:rsid="00175b39" officeooo:paragraph-rsid="00175b39" style:font-weight-asian="bold" style:font-weight-complex="bold"/>
    </style:style>
    <style:style style:name="P33" style:family="paragraph" style:parent-style-name="Standard">
      <style:paragraph-properties fo:text-align="start" style:justify-single-word="false" fo:break-before="page"/>
      <style:text-properties fo:font-weight="bold" officeooo:rsid="001ae1cd" officeooo:paragraph-rsid="001ae1cd" style:font-weight-asian="bold" style:font-weight-complex="bold"/>
    </style:style>
    <style:style style:name="P34" style:family="paragraph" style:parent-style-name="Standard">
      <style:paragraph-properties fo:text-align="start" style:justify-single-word="false" fo:break-before="page"/>
      <style:text-properties fo:font-weight="bold" officeooo:rsid="0020c33d" officeooo:paragraph-rsid="0020c33d" style:font-weight-asian="bold" style:font-weight-complex="bold"/>
    </style:style>
    <style:style style:name="P35" style:family="paragraph" style:parent-style-name="Standard">
      <style:paragraph-properties fo:text-align="start" style:justify-single-word="false" fo:break-before="page"/>
      <style:text-properties fo:font-weight="bold" officeooo:rsid="00262231" officeooo:paragraph-rsid="00262231" style:font-weight-asian="bold" style:font-weight-complex="bold"/>
    </style:style>
    <style:style style:name="P36" style:family="paragraph" style:parent-style-name="Standard">
      <style:paragraph-properties fo:text-align="start" style:justify-single-word="false" fo:break-before="page"/>
      <style:text-properties fo:font-weight="bold" officeooo:rsid="0028e2a5" officeooo:paragraph-rsid="0028e2a5" style:font-weight-asian="bold" style:font-weight-complex="bold"/>
    </style:style>
    <style:style style:name="P37" style:family="paragraph" style:parent-style-name="Standard">
      <style:paragraph-properties fo:text-align="start" style:justify-single-word="false" fo:break-before="page"/>
      <style:text-properties fo:font-weight="bold" officeooo:rsid="002e4ae6" officeooo:paragraph-rsid="002e4ae6" style:font-weight-asian="bold" style:font-weight-complex="bold"/>
    </style:style>
    <style:style style:name="P38" style:family="paragraph" style:parent-style-name="Standard">
      <style:paragraph-properties fo:text-align="start" style:justify-single-word="false" fo:break-before="page"/>
      <style:text-properties fo:font-weight="bold" officeooo:rsid="00320e76" officeooo:paragraph-rsid="00320e76" style:font-weight-asian="bold" style:font-weight-complex="bold"/>
    </style:style>
    <style:style style:name="P39" style:family="paragraph" style:parent-style-name="Standard">
      <style:paragraph-properties fo:text-align="start" style:justify-single-word="false"/>
      <style:text-properties fo:font-style="normal" fo:font-weight="normal" officeooo:rsid="002e4ae6" officeooo:paragraph-rsid="002e4ae6" style:font-style-asian="normal" style:font-weight-asian="normal" style:font-style-complex="normal" style:font-weight-complex="normal"/>
    </style:style>
    <style:style style:name="P40" style:family="paragraph" style:parent-style-name="Standard">
      <style:paragraph-properties fo:text-align="start" style:justify-single-word="false"/>
      <style:text-properties fo:font-style="normal" fo:font-weight="normal" officeooo:rsid="002efff9" officeooo:paragraph-rsid="002e4ae6" style:font-style-asian="normal" style:font-weight-asian="normal" style:font-style-complex="normal" style:font-weight-complex="normal"/>
    </style:style>
    <style:style style:name="P41" style:family="paragraph" style:parent-style-name="Standard">
      <style:paragraph-properties fo:text-align="start" style:justify-single-word="false"/>
      <style:text-properties fo:font-style="normal" fo:font-weight="normal" officeooo:rsid="002fd9a3" officeooo:paragraph-rsid="002e4ae6" style:font-style-asian="normal" style:font-weight-asian="normal" style:font-style-complex="normal" style:font-weight-complex="normal"/>
    </style:style>
    <style:style style:name="P42" style:family="paragraph" style:parent-style-name="Standard">
      <style:paragraph-properties fo:text-align="start" style:justify-single-word="false"/>
      <style:text-properties fo:font-style="normal" fo:font-weight="normal" officeooo:rsid="0030e3d7" officeooo:paragraph-rsid="002e4ae6" style:font-style-asian="normal" style:font-weight-asian="normal" style:font-style-complex="normal" style:font-weight-complex="normal"/>
    </style:style>
    <style:style style:name="P43" style:family="paragraph" style:parent-style-name="Standard">
      <style:paragraph-properties fo:text-align="start" style:justify-single-word="false"/>
      <style:text-properties fo:font-style="normal" fo:font-weight="normal" officeooo:rsid="00320e76" officeooo:paragraph-rsid="00320e76" style:font-style-asian="normal" style:font-weight-asian="normal" style:font-style-complex="normal" style:font-weight-complex="normal"/>
    </style:style>
    <style:style style:name="P44" style:family="paragraph" style:parent-style-name="Standard">
      <style:paragraph-properties fo:text-align="start" style:justify-single-word="false"/>
      <style:text-properties fo:font-style="normal" fo:font-weight="normal" officeooo:rsid="0032d7fd" officeooo:paragraph-rsid="00320e76" style:font-style-asian="normal" style:font-weight-asian="normal" style:font-style-complex="normal" style:font-weight-complex="normal"/>
    </style:style>
    <style:style style:name="P45" style:family="paragraph" style:parent-style-name="Standard">
      <style:paragraph-properties fo:text-align="start" style:justify-single-word="false"/>
      <style:text-properties fo:font-style="normal" fo:font-weight="normal" officeooo:rsid="0034cc36" officeooo:paragraph-rsid="00320e76" style:font-style-asian="normal" style:font-weight-asian="normal" style:font-style-complex="normal" style:font-weight-complex="normal"/>
    </style:style>
    <style:style style:name="P46" style:family="paragraph" style:parent-style-name="Standard">
      <style:paragraph-properties fo:text-align="start" style:justify-single-word="false"/>
      <style:text-properties fo:font-style="normal" fo:font-weight="normal" officeooo:rsid="003a1044" officeooo:paragraph-rsid="00320e76" style:font-style-asian="normal" style:font-weight-asian="normal" style:font-style-complex="normal" style:font-weight-complex="normal"/>
    </style:style>
    <style:style style:name="P47" style:family="paragraph" style:parent-style-name="Standard">
      <style:paragraph-properties fo:text-align="start" style:justify-single-word="false"/>
      <style:text-properties fo:font-style="normal" fo:font-weight="bold" officeooo:rsid="003ac437" officeooo:paragraph-rsid="003ac437" style:font-style-asian="normal" style:font-weight-asian="bold" style:font-style-complex="normal" style:font-weight-complex="bold"/>
    </style:style>
    <style:style style:name="P48" style:family="paragraph" style:parent-style-name="Standard">
      <style:paragraph-properties fo:text-align="start" style:justify-single-word="false" fo:break-before="page"/>
      <style:text-properties fo:font-style="normal" fo:font-weight="bold" officeooo:rsid="003ac437" officeooo:paragraph-rsid="003ac437" style:font-style-asian="normal" style:font-weight-asian="bold" style:font-style-complex="normal" style:font-weight-complex="bold"/>
    </style:style>
    <style:style style:name="T1" style:family="text">
      <style:text-properties fo:font-style="italic" fo:font-weight="normal" style:font-style-asian="italic" style:font-weight-asian="normal" style:font-style-complex="italic" style:font-weight-complex="normal"/>
    </style:style>
    <style:style style:name="T2" style:family="text">
      <style:text-properties fo:font-style="italic" fo:font-weight="normal" officeooo:rsid="0018f882" style:font-style-asian="italic" style:font-weight-asian="normal" style:font-style-complex="italic" style:font-weight-complex="normal"/>
    </style:style>
    <style:style style:name="T3" style:family="text">
      <style:text-properties fo:font-style="italic" fo:font-weight="normal" officeooo:rsid="001c604d" style:font-style-asian="italic" style:font-weight-asian="normal" style:font-style-complex="italic" style:font-weight-complex="normal"/>
    </style:style>
    <style:style style:name="T4" style:family="text">
      <style:text-properties fo:font-style="italic" fo:font-weight="normal" officeooo:rsid="0022c072" style:font-style-asian="italic" style:font-weight-asian="normal" style:font-style-complex="italic" style:font-weight-complex="normal"/>
    </style:style>
    <style:style style:name="T5" style:family="text">
      <style:text-properties fo:font-style="normal" style:font-style-asian="normal" style:font-style-complex="normal"/>
    </style:style>
    <style:style style:name="T6" style:family="text">
      <style:text-properties fo:font-style="normal" officeooo:rsid="000ede50" style:font-style-asian="normal" style:font-style-complex="normal"/>
    </style:style>
    <style:style style:name="T7" style:family="text">
      <style:text-properties fo:font-style="normal" officeooo:rsid="000fd65a" style:font-style-asian="normal" style:font-style-complex="normal"/>
    </style:style>
    <style:style style:name="T8" style:family="text">
      <style:text-properties fo:font-style="normal" officeooo:rsid="0011a80d" style:font-style-asian="normal" style:font-style-complex="normal"/>
    </style:style>
    <style:style style:name="T9" style:family="text">
      <style:text-properties fo:font-style="normal" officeooo:rsid="0013f26d" style:font-style-asian="normal" style:font-style-complex="normal"/>
    </style:style>
    <style:style style:name="T10" style:family="text">
      <style:text-properties fo:font-style="normal" officeooo:rsid="00157d3f" style:font-style-asian="normal" style:font-style-complex="normal"/>
    </style:style>
    <style:style style:name="T11" style:family="text">
      <style:text-properties fo:font-style="normal" officeooo:rsid="0018f882" style:font-style-asian="normal" style:font-style-complex="normal"/>
    </style:style>
    <style:style style:name="T12" style:family="text">
      <style:text-properties fo:font-style="normal" officeooo:rsid="001ae1cd" style:font-style-asian="normal" style:font-style-complex="normal"/>
    </style:style>
    <style:style style:name="T13" style:family="text">
      <style:text-properties fo:font-style="normal" officeooo:rsid="001c604d" style:font-style-asian="normal" style:font-style-complex="normal"/>
    </style:style>
    <style:style style:name="T14" style:family="text">
      <style:text-properties fo:font-style="normal" officeooo:rsid="001e1bf3" style:font-style-asian="normal" style:font-style-complex="normal"/>
    </style:style>
    <style:style style:name="T15" style:family="text">
      <style:text-properties fo:font-style="normal" officeooo:rsid="001eeae6" style:font-style-asian="normal" style:font-style-complex="normal"/>
    </style:style>
    <style:style style:name="T16" style:family="text">
      <style:text-properties fo:font-style="normal" officeooo:rsid="0022c072" style:font-style-asian="normal" style:font-style-complex="normal"/>
    </style:style>
    <style:style style:name="T17" style:family="text">
      <style:text-properties fo:font-style="normal" officeooo:rsid="00240126" style:font-style-asian="normal" style:font-style-complex="normal"/>
    </style:style>
    <style:style style:name="T18" style:family="text">
      <style:text-properties fo:font-style="normal" officeooo:rsid="00246783" style:font-style-asian="normal" style:font-style-complex="normal"/>
    </style:style>
    <style:style style:name="T19" style:family="text">
      <style:text-properties fo:font-style="normal" officeooo:rsid="00281625" style:font-style-asian="normal" style:font-style-complex="normal"/>
    </style:style>
    <style:style style:name="T20" style:family="text">
      <style:text-properties fo:font-style="normal" officeooo:rsid="0028cf24" style:font-style-asian="normal" style:font-style-complex="normal"/>
    </style:style>
    <style:style style:name="T21" style:family="text">
      <style:text-properties fo:font-style="normal" officeooo:rsid="0028e2a5" style:font-style-asian="normal" style:font-style-complex="normal"/>
    </style:style>
    <style:style style:name="T22" style:family="text">
      <style:text-properties fo:font-style="normal" officeooo:rsid="00292ba4" style:font-style-asian="normal" style:font-style-complex="normal"/>
    </style:style>
    <style:style style:name="T23" style:family="text">
      <style:text-properties fo:font-style="normal" officeooo:rsid="002ae11b" style:font-style-asian="normal" style:font-style-complex="normal"/>
    </style:style>
    <style:style style:name="T24" style:family="text">
      <style:text-properties fo:font-style="normal" officeooo:rsid="002b9266" style:font-style-asian="normal" style:font-style-complex="normal"/>
    </style:style>
    <style:style style:name="T25" style:family="text">
      <style:text-properties fo:font-style="normal" officeooo:rsid="002efff9" style:font-style-asian="normal" style:font-style-complex="normal"/>
    </style:style>
    <style:style style:name="T26" style:family="text">
      <style:text-properties fo:font-style="normal" officeooo:rsid="002fd9a3" style:font-style-asian="normal" style:font-style-complex="normal"/>
    </style:style>
    <style:style style:name="T27" style:family="text">
      <style:text-properties fo:font-style="normal" officeooo:rsid="0030e3d7" style:font-style-asian="normal" style:font-style-complex="normal"/>
    </style:style>
    <style:style style:name="T28" style:family="text">
      <style:text-properties fo:font-style="normal" officeooo:rsid="0032593d" style:font-style-asian="normal" style:font-style-complex="normal"/>
    </style:style>
    <style:style style:name="T29" style:family="text">
      <style:text-properties fo:font-style="normal" officeooo:rsid="0032d7fd" style:font-style-asian="normal" style:font-style-complex="normal"/>
    </style:style>
    <style:style style:name="T30" style:family="text">
      <style:text-properties fo:font-style="normal" officeooo:rsid="00366f4a" style:font-style-asian="normal" style:font-style-complex="normal"/>
    </style:style>
    <style:style style:name="T31" style:family="text">
      <style:text-properties fo:font-style="normal" officeooo:rsid="003a1044" style:font-style-asian="normal" style:font-style-complex="normal"/>
    </style:style>
    <style:style style:name="T32" style:family="text">
      <style:text-properties fo:font-style="normal" fo:font-weight="normal" style:font-style-asian="normal" style:font-weight-asian="normal" style:font-style-complex="normal" style:font-weight-complex="normal"/>
    </style:style>
    <style:style style:name="T33" style:family="text">
      <style:text-properties fo:font-style="normal" fo:font-weight="normal" officeooo:rsid="000fd65a" style:font-style-asian="normal" style:font-weight-asian="normal" style:font-style-complex="normal" style:font-weight-complex="normal"/>
    </style:style>
    <style:style style:name="T34" style:family="text">
      <style:text-properties fo:font-style="normal" fo:font-weight="normal" officeooo:rsid="0011a80d" style:font-style-asian="normal" style:font-weight-asian="normal" style:font-style-complex="normal" style:font-weight-complex="normal"/>
    </style:style>
    <style:style style:name="T35" style:family="text">
      <style:text-properties fo:font-style="normal" fo:font-weight="normal" officeooo:rsid="0013325d" style:font-style-asian="normal" style:font-weight-asian="normal" style:font-style-complex="normal" style:font-weight-complex="normal"/>
    </style:style>
    <style:style style:name="T36" style:family="text">
      <style:text-properties fo:font-style="normal" fo:font-weight="normal" officeooo:rsid="0013f26d" style:font-style-asian="normal" style:font-weight-asian="normal" style:font-style-complex="normal" style:font-weight-complex="normal"/>
    </style:style>
    <style:style style:name="T37" style:family="text">
      <style:text-properties fo:font-style="normal" fo:font-weight="normal" officeooo:rsid="00157d3f" style:font-style-asian="normal" style:font-weight-asian="normal" style:font-style-complex="normal" style:font-weight-complex="normal"/>
    </style:style>
    <style:style style:name="T38" style:family="text">
      <style:text-properties fo:font-style="normal" fo:font-weight="normal" officeooo:rsid="0018f882" style:font-style-asian="normal" style:font-weight-asian="normal" style:font-style-complex="normal" style:font-weight-complex="normal"/>
    </style:style>
    <style:style style:name="T39" style:family="text">
      <style:text-properties fo:font-style="normal" fo:font-weight="normal" officeooo:rsid="001ae1cd" style:font-style-asian="normal" style:font-weight-asian="normal" style:font-style-complex="normal" style:font-weight-complex="normal"/>
    </style:style>
    <style:style style:name="T40" style:family="text">
      <style:text-properties fo:font-style="normal" fo:font-weight="normal" officeooo:rsid="001c604d" style:font-style-asian="normal" style:font-weight-asian="normal" style:font-style-complex="normal" style:font-weight-complex="normal"/>
    </style:style>
    <style:style style:name="T41" style:family="text">
      <style:text-properties fo:font-style="normal" fo:font-weight="normal" officeooo:rsid="001e1bf3" style:font-style-asian="normal" style:font-weight-asian="normal" style:font-style-complex="normal" style:font-weight-complex="normal"/>
    </style:style>
    <style:style style:name="T42" style:family="text">
      <style:text-properties fo:font-style="normal" fo:font-weight="normal" officeooo:rsid="001eeae6" style:font-style-asian="normal" style:font-weight-asian="normal" style:font-style-complex="normal" style:font-weight-complex="normal"/>
    </style:style>
    <style:style style:name="T43" style:family="text">
      <style:text-properties fo:font-style="normal" fo:font-weight="normal" officeooo:rsid="0022c072" style:font-style-asian="normal" style:font-weight-asian="normal" style:font-style-complex="normal" style:font-weight-complex="normal"/>
    </style:style>
    <style:style style:name="T44" style:family="text">
      <style:text-properties fo:font-style="normal" fo:font-weight="normal" officeooo:rsid="00240126" style:font-style-asian="normal" style:font-weight-asian="normal" style:font-style-complex="normal" style:font-weight-complex="normal"/>
    </style:style>
    <style:style style:name="T45" style:family="text">
      <style:text-properties fo:font-style="normal" fo:font-weight="normal" officeooo:rsid="00246783" style:font-style-asian="normal" style:font-weight-asian="normal" style:font-style-complex="normal" style:font-weight-complex="normal"/>
    </style:style>
    <style:style style:name="T46" style:family="text">
      <style:text-properties fo:font-style="normal" fo:font-weight="normal" officeooo:rsid="0028cf24" style:font-style-asian="normal" style:font-weight-asian="normal" style:font-style-complex="normal" style:font-weight-complex="normal"/>
    </style:style>
    <style:style style:name="T47" style:family="text">
      <style:text-properties fo:font-style="normal" fo:font-weight="normal" officeooo:rsid="0028e2a5" style:font-style-asian="normal" style:font-weight-asian="normal" style:font-style-complex="normal" style:font-weight-complex="normal"/>
    </style:style>
    <style:style style:name="T48" style:family="text">
      <style:text-properties fo:font-style="normal" fo:font-weight="normal" officeooo:rsid="00292ba4" style:font-style-asian="normal" style:font-weight-asian="normal" style:font-style-complex="normal" style:font-weight-complex="normal"/>
    </style:style>
    <style:style style:name="T49" style:family="text">
      <style:text-properties fo:font-style="normal" fo:font-weight="normal" officeooo:rsid="002ae11b" style:font-style-asian="normal" style:font-weight-asian="normal" style:font-style-complex="normal" style:font-weight-complex="normal"/>
    </style:style>
    <style:style style:name="T50" style:family="text">
      <style:text-properties fo:font-style="normal" fo:font-weight="normal" officeooo:rsid="002b9266" style:font-style-asian="normal" style:font-weight-asian="normal" style:font-style-complex="normal" style:font-weight-complex="normal"/>
    </style:style>
    <style:style style:name="T51" style:family="text">
      <style:text-properties fo:font-style="normal" fo:font-weight="normal" officeooo:rsid="002efff9" style:font-style-asian="normal" style:font-weight-asian="normal" style:font-style-complex="normal" style:font-weight-complex="normal"/>
    </style:style>
    <style:style style:name="T52" style:family="text">
      <style:text-properties fo:font-style="normal" fo:font-weight="normal" officeooo:rsid="002fd9a3" style:font-style-asian="normal" style:font-weight-asian="normal" style:font-style-complex="normal" style:font-weight-complex="normal"/>
    </style:style>
    <style:style style:name="T53" style:family="text">
      <style:text-properties fo:font-style="normal" fo:font-weight="normal" officeooo:rsid="0030e3d7" style:font-style-asian="normal" style:font-weight-asian="normal" style:font-style-complex="normal" style:font-weight-complex="normal"/>
    </style:style>
    <style:style style:name="T54" style:family="text">
      <style:text-properties fo:font-style="normal" fo:font-weight="normal" officeooo:rsid="0032d7fd" style:font-style-asian="normal" style:font-weight-asian="normal" style:font-style-complex="normal" style:font-weight-complex="normal"/>
    </style:style>
    <style:style style:name="T55" style:family="text">
      <style:text-properties fo:font-style="normal" fo:font-weight="normal" officeooo:rsid="0034cc36" style:font-style-asian="normal" style:font-weight-asian="normal" style:font-style-complex="normal" style:font-weight-complex="normal"/>
    </style:style>
    <style:style style:name="T56" style:family="text">
      <style:text-properties fo:font-style="normal" fo:font-weight="normal" officeooo:rsid="003961d6" style:font-style-asian="normal" style:font-weight-asian="normal" style:font-style-complex="normal" style:font-weight-complex="normal"/>
    </style:style>
    <style:style style:name="T57" style:family="text">
      <style:text-properties fo:font-style="normal" fo:font-weight="normal" officeooo:rsid="003a1044" style:font-style-asian="normal" style:font-weight-asian="normal" style:font-style-complex="normal" style:font-weight-complex="normal"/>
    </style:style>
    <style:style style:name="T58" style:family="text">
      <style:text-properties fo:font-weight="normal" style:font-weight-asian="normal" style:font-weight-complex="normal"/>
    </style:style>
    <style:style style:name="T59" style:family="text">
      <style:text-properties fo:font-weight="normal" officeooo:rsid="003b79d4" style:font-weight-asian="normal" style:font-weight-complex="normal"/>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C-Men</text:p>
      <text:p text:style-name="P1"/>
      <text:p text:style-name="P2">Page 1: <text:span text:style-name="T1">Interior, Night. Mystique is on Asteroid M in a private chamber with a large window looking out towards Earth.</text:span></text:p>
      <text:p text:style-name="P11"/>
      <text:p text:style-name="P2"><text:span text:style-name="T32"><text:tab/></text:span><text:span text:style-name="T6">Panel 1: </text:span><text:span text:style-name="T33">Mystique is kneeling in a meditative position on a large mat. The two versions of Mystique are splitting, bodies still partially fused. Their eyes are closed, letting out pleasured moans as they separate.</text:span></text:p>
      <text:p text:style-name="P12"><text:tab/><text:tab/>MYSTIQUE (caption)</text:p>
      <text:p text:style-name="P12"><text:tab/><text:tab/>Exposure to the Gems of Cyttorak have awakened my true potential… Ahhh this new power is overwhelming! I must focus… I must master this new power!</text:p>
      <text:p text:style-name="P12"/>
      <text:p text:style-name="P2"><text:span text:style-name="T33"><text:tab/></text:span><text:span text:style-name="T7">Panel 2: </text:span><text:span text:style-name="T33">Mystique splits into two forms Mystique, and Raven. Both forms collapse backward on the mat, panting as they look with pride at one another.</text:span></text:p>
      <text:p text:style-name="P12"><text:tab/><text:tab/>MYSTIQUE</text:p>
      <text:p text:style-name="P12"><text:tab/><text:tab/>Hnaah! Ahh, success!</text:p>
      <text:p text:style-name="P12"><text:tab/><text:tab/>RAVEN</text:p>
      <text:p text:style-name="P2"><text:span text:style-name="T33"><text:tab/><text:tab/></text:span><text:span text:style-name="T34">All according to plan.</text:span></text:p>
      <text:p text:style-name="P13"><text:tab/><text:tab/>MYSTIQUE</text:p>
      <text:p text:style-name="P13"><text:tab/><text:tab/>But now it’s time to test further…</text:p>
      <text:p text:style-name="P13"/>
      <text:p text:style-name="P2"><text:span text:style-name="T34"><text:tab/></text:span><text:span text:style-name="T8">Panel 3: </text:span><text:span text:style-name="T34">Raven stands up and transforms into Storm, standing tall, nude and majestic above Mystique, who is stroking her chin in thought as she admires her own body.</text:span></text:p>
      <text:p text:style-name="P13"><text:tab/><text:tab/>MYSTIQUE</text:p>
      <text:p text:style-name="P13"><text:tab/><text:tab/>Hmmm… I think I can do better…</text:p>
      <text:p text:style-name="P13"/>
      <text:p text:style-name="P2"><text:span text:style-name="T34"><text:tab/></text:span><text:span text:style-name="T8">Panel 4: </text:span><text:span text:style-name="T34">Raven’s Storm disguise suddenly grows a massive cock. It bulges out obscenely, the tip pointed directly at Mystique’s face, who is biting her lip in anticipation of that huge dick right in front of her.</text:span></text:p>
      <text:p text:style-name="P13"><text:tab/><text:tab/>RAVEN</text:p>
      <text:p text:style-name="P13"><text:tab/><text:tab/>Ah, much better! Now all I need is an appropriate target for this needy meat pipe…</text:p>
      <text:p text:style-name="P13"/>
      <text:p text:style-name="P2"><text:span text:style-name="T34"><text:tab/></text:span><text:span text:style-name="T8">Panel 5: </text:span><text:span text:style-name="T34">A closeup on Mystique’s face as she transforms into Kitty Pryde; small and petite in comparison to the statuesque Storm. Mystique is grinning teasingly as she gropes herself, enjoying her new form.</text:span></text:p>
      <text:p text:style-name="P13"><text:tab/><text:tab/>MYSTIQUE</text:p>
      <text:p text:style-name="P2"><text:span text:style-name="T34"><text:tab/><text:tab/>Perfect… or should I say… “Oh, Ororo, that big, beefy pole of yours is soooo scary! </text:span><text:span text:style-name="T35">I don’t know if an annoying brat like me can handle it!”</text:span></text:p>
      <text:p text:style-name="P31"><text:span text:style-name="T5">Page 2: </text:span><text:span text:style-name="T1">Raven, as Storm, is fucking Mystique, as Kitty Pryde.</text:span></text:p>
      <text:p text:style-name="P14"/>
      <text:p text:style-name="P3"><text:span text:style-name="T32"><text:tab/></text:span><text:span text:style-name="T9">Panel 1: </text:span><text:span text:style-name="T36">A POV shot from Raven’s perspective as she’s pressing her massive futa cock against Mystique’s (as Kitty) pussy. Despite being in direct control of this, Mystique does look worried as she looks down and sees Raven’s huge Storm-cock against her small frame.</text:span></text:p>
      <text:p text:style-name="P15"><text:tab/><text:tab/>MYSTIQUE</text:p>
      <text:p text:style-name="P3"><text:span text:style-name="T36"><text:tab/><text:tab/>Oh… I might have made that a l-little </text:span><text:span text:style-name="T9">too big…</text:span></text:p>
      <text:p text:style-name="P15"/>
      <text:p text:style-name="P3"><text:span text:style-name="T36"><text:tab/></text:span><text:span text:style-name="T9">Panel 2: </text:span><text:span text:style-name="T36">The same POV as Raven slams her full length into Mystique with one powerful thrust forming a visible bulge in Mystique’s belly. Mystique is moaning hotly as she’s overwhelmed by the feeling of her small, Kitty-sized pussy getting stretched out.</text:span></text:p>
      <text:p text:style-name="P15"><text:tab/><text:tab/>RAVEN</text:p>
      <text:p text:style-name="P15"><text:tab/><text:tab/>Ohhh I’ve wanted to do this ever since I first met you, Kitty!</text:p>
      <text:p text:style-name="P15"><text:tab/><text:tab/>MYSTIQUE</text:p>
      <text:p text:style-name="P15"><text:tab/><text:tab/>Fuaaahn! Hahhh!</text:p>
      <text:p text:style-name="P15"/>
      <text:p text:style-name="P3"><text:span text:style-name="T36"><text:tab/></text:span><text:span text:style-name="T9">Panel 3: </text:span><text:span text:style-name="T37">Raven and Mystique start making out passionately while Raven slams her dick deep into Mystique’s pussy.</text:span></text:p>
      <text:p text:style-name="P16"><text:tab/><text:tab/>MYSTIQUE</text:p>
      <text:p text:style-name="P16"><text:tab/><text:tab/>Ohhh yess! This is what stupid, annoying little bitches like me deserve!</text:p>
      <text:p text:style-name="P16"><text:tab/><text:tab/>RAVEN</text:p>
      <text:p text:style-name="P16"><text:tab/><text:tab/>Hnaah, ohh don’t worry! I’ll teach you your place!</text:p>
      <text:p text:style-name="P16"/>
      <text:p text:style-name="P3"><text:span text:style-name="T37"><text:tab/></text:span><text:span text:style-name="T10">Panel 4: </text:span><text:span text:style-name="T37">A closeup on Mystique’s pussy, showing how Raven’s cock is a blur as she repeatedly slams hard and deep, roughly fucking Mystique using her thick Storm-cock.</text:span></text:p>
      <text:p text:style-name="P16"><text:tab/><text:tab/>SFX</text:p>
      <text:p text:style-name="P16"><text:tab/><text:tab/>WhamWhamWhamWhamWham!!!</text:p>
      <text:p text:style-name="P16"/>
      <text:p text:style-name="P3"><text:span text:style-name="T37"><text:tab/></text:span><text:span text:style-name="T10">Panel 5: </text:span><text:span text:style-name="T37">A side view showing Raven throwing her head back, Storm’s long white hair whipping through the air as she slams deep and cums hard. Mystique is laying on her back, moaning orgasmically as she’s pumped full of a massive load of spunk.</text:span></text:p>
      <text:p text:style-name="P16"><text:tab/><text:tab/>RAVEN</text:p>
      <text:p text:style-name="P16"><text:tab/><text:tab/>Ohhh yes! Get pregnant! I love impregnating barely-18 sluts like you!</text:p>
      <text:p text:style-name="P16"><text:tab/><text:tab/>MYSTIQUE</text:p>
      <text:p text:style-name="P16"><text:tab/><text:tab/>Kyaaaaa! Ohhh yes treat me like the stupid walking dicksleeve I am!</text:p>
      <text:p text:style-name="P32"><text:span text:style-name="T10">P</text:span><text:span text:style-name="T5">age 3: </text:span><text:span text:style-name="T2">Mystique and Raven continue to have sex</text:span></text:p>
      <text:p text:style-name="P17"/>
      <text:p text:style-name="P4"><text:span text:style-name="T38"><text:tab/></text:span><text:span text:style-name="T11">Panel 1: </text:span><text:span text:style-name="T38">Mystique is licking her lips as she sits with her legs spread wide to show off her creampied pussy. She’s shifting from her Kitty Pryde disguise to an Emma Frost diguise.</text:span></text:p>
      <text:p text:style-name="P17"><text:tab/><text:tab/>MYSTIQUE</text:p>
      <text:p text:style-name="P17"><text:tab/><text:tab/>Okay… my turn!</text:p>
      <text:p text:style-name="P17"/>
      <text:p text:style-name="P4"><text:span text:style-name="T38"><text:tab/></text:span><text:span text:style-name="T11">Panel 2: </text:span><text:span text:style-name="T38">Mystique stands up, standing confidently as she suddenly grows a dick of her own. She’s standing face-to-face with Raven, who is still transformed into Storm. Mystique’s Emma-Cock is crystaline and even bigger than Storm’s cock. Mystique’s cock is smothering Raven’s cock in this new form.</text:span></text:p>
      <text:p text:style-name="P17"><text:tab/><text:tab/>RAVEN</text:p>
      <text:p text:style-name="P17"><text:tab/><text:tab/>Oh my… talk about Hard as Diamonds!</text:p>
      <text:p text:style-name="P17"><text:tab/><text:tab/>MYSTIQUE</text:p>
      <text:p text:style-name="P17"><text:tab/><text:tab/>Oh yes… now bend over so I can use this diamond-hard cock on that fat ass of yours!</text:p>
      <text:p text:style-name="P17"/>
      <text:p text:style-name="P4"><text:span text:style-name="T38"><text:tab/></text:span><text:span text:style-name="T11">Panel 3: </text:span><text:span text:style-name="T38">Raven as Storm bends over, gripping her own legs. </text:span><text:span text:style-name="T39">She’s grinning confidently as she looks back, showing off the curve of her huge juicy ass.</text:span></text:p>
      <text:p text:style-name="P18"><text:tab/><text:tab/>RAVEN</text:p>
      <text:p text:style-name="P18"><text:tab/><text:tab/>Mmm, yes, Emma… if you truly are the White Queen, prove it by painting my body white with your seed!</text:p>
      <text:p text:style-name="P18"/>
      <text:p text:style-name="P4"><text:span text:style-name="T39"><text:tab/></text:span><text:span text:style-name="T12">Panel 4: </text:span><text:span text:style-name="T39">A closeup on Raven’s pussy as Mystique’s huge crystalline cock spreads open Raven’s pussy lips, forcing its way inside, showing how thoroughly she’s being stretched open.</text:span></text:p>
      <text:p text:style-name="P18"><text:tab/><text:tab/>SFX</text:p>
      <text:p text:style-name="P18"><text:tab/><text:tab/>Ssssslip…</text:p>
      <text:p text:style-name="P18"/>
      <text:p text:style-name="P4"><text:span text:style-name="T39"><text:tab/></text:span><text:span text:style-name="T12">Panel 5: </text:span><text:span text:style-name="T39">Raven’s face is in the foreground, moaning orgasmically as she’s getting fucked hard form behind. Mystique as Emma Frost is roughly smacking Raven’s Storm-ass while thrusting eagerly.</text:span></text:p>
      <text:p text:style-name="P18"><text:tab/><text:tab/>RAVEN</text:p>
      <text:p text:style-name="P18"><text:tab/><text:tab/>Fnaah! Hohhh! Ohhh!</text:p>
      <text:p text:style-name="P18"><text:tab/><text:tab/>RAVEN <text:s/>(thought bubbble)</text:p>
      <text:p text:style-name="P18"><text:tab/><text:tab/>Oh God! I can feel both! Ohhh to breed and be bred! I might get addicted!</text:p>
      <text:p text:style-name="P33"><text:span text:style-name="T5">Page 4: </text:span><text:span text:style-name="T3">Raven and Mystique continue to have sex while disguised as Emma Frost and Storm.</text:span></text:p>
      <text:p text:style-name="P19"/>
      <text:p text:style-name="P5"><text:span text:style-name="T40"><text:tab/></text:span><text:span text:style-name="T13">Panel 1: </text:span><text:span text:style-name="T41">Mystique reaches around to stroke Raven’s cock as she continues to fuck her from behind. Both women are kissing passionately in their disguises.</text:span></text:p>
      <text:p text:style-name="P20"><text:tab/><text:tab/>MYSTIQUE</text:p>
      <text:p text:style-name="P20"><text:tab/><text:tab/>Mmm, I hope you’re ready for a flood!</text:p>
      <text:p text:style-name="P20"><text:tab/><text:tab/>RAVEN</text:p>
      <text:p text:style-name="P20"><text:tab/><text:tab/>Ohh yes, I am ready for a tsunami of your fresh semen!</text:p>
      <text:p text:style-name="P20"/>
      <text:p text:style-name="P5"><text:span text:style-name="T41"><text:tab/></text:span><text:span text:style-name="T14">Panel 2: </text:span><text:span text:style-name="T41">Mystique lifts up Raven from behind. Lifting her into a full-nelson breeding position as she starts to cum hard. Raven’s own stiff cock bulges and erupts with semen that rains down on them both.</text:span></text:p>
      <text:p text:style-name="P20"><text:tab/><text:tab/>MYSTIQUE</text:p>
      <text:p text:style-name="P20"><text:tab/><text:tab/>Hahah! Oh yes, make it rain, weather witch!</text:p>
      <text:p text:style-name="P20"><text:tab/><text:tab/>RAVEN</text:p>
      <text:p text:style-name="P20"><text:tab/><text:tab/>Fuohhhhh! Haangh! Gnaaah!</text:p>
      <text:p text:style-name="P20"/>
      <text:p text:style-name="P5"><text:span text:style-name="T41"><text:tab/></text:span><text:span text:style-name="T14">Panel 3: </text:span><text:span text:style-name="T41">Mystique is gritting her teeth and glaring angrily at Raven, focusing her rage on the false Storm, who is going crosseyed and struggling to maintain consciousness as she cums again and again.</text:span></text:p>
      <text:p text:style-name="P20"><text:tab/><text:tab/>MYSTIQUE</text:p>
      <text:p text:style-name="P20"><text:tab/><text:tab/>Is that all you’ve got? Don’t stop! I won’t stop until this torrent of white rain finishes!</text:p>
      <text:p text:style-name="P20"><text:tab/><text:tab/>RAVEN</text:p>
      <text:p text:style-name="P20"><text:tab/><text:tab/>Hwoooah! Hnaah! Haaahngh!</text:p>
      <text:p text:style-name="P20"/>
      <text:p text:style-name="P5"><text:span text:style-name="T41"><text:tab/></text:span><text:span text:style-name="T14">Panel 4: </text:span><text:span text:style-name="T41">Mystique and Raven both collapse against each other. Dripping with sweat, panting and drooling as they cling to one another. Bodies dripping with semen and sweat. They’re both shifting back to their true forms, allowing their disguises to drop.</text:span></text:p>
      <text:p text:style-name="P20"><text:tab/><text:tab/>RAVEN</text:p>
      <text:p text:style-name="P20"><text:tab/><text:tab/>Fuahh… hahhh… hahhh… I-I may have… hahhh… p-pushed myself too far.</text:p>
      <text:p text:style-name="P20"><text:tab/><text:tab/>MYSTIQUE</text:p>
      <text:p text:style-name="P20"><text:tab/><text:tab/>And yet… hahh… all I can think of is indulging in more!</text:p>
      <text:p text:style-name="P20"/>
      <text:p text:style-name="P5"><text:span text:style-name="T41"><text:tab/></text:span><text:span text:style-name="T14">Panel 5: </text:span><text:span text:style-name="T42">Raven smirks as she shifts into the form of Spider-Woman (Jessica Drew) while Mystique runs her fingers through her hair as she shifts into Black Widow.</text:span></text:p>
      <text:p text:style-name="P21"><text:tab/><text:tab/>RAVEN</text:p>
      <text:p text:style-name="P21"><text:tab/><text:tab/>Although looking at these X-Fools has begun to grate on me…</text:p>
      <text:p text:style-name="P21"><text:tab/><text:tab/>MYSTIQUE</text:p>
      <text:p text:style-name="P21"><text:tab/><text:tab/>It seems it’s time for a change of pace.</text:p>
      <text:p text:style-name="P34"><text:span text:style-name="T15">P</text:span><text:span text:style-name="T5">age 5: </text:span><text:span text:style-name="T4">Raven as Spider-Woman and Mystique as Black Widow continue to have sex</text:span><text:span text:style-name="T43">.</text:span></text:p>
      <text:p text:style-name="P22"/>
      <text:p text:style-name="P6"><text:span text:style-name="T43"><text:tab/></text:span><text:span text:style-name="T16">Panel 1: </text:span><text:span text:style-name="T43">Mystique pushes Raven against the large glass window of space, aggressively groping her huge breasts while Raven moans hotly.</text:span></text:p>
      <text:p text:style-name="P22"><text:tab/><text:tab/>MYSTIQUE</text:p>
      <text:p text:style-name="P22"><text:tab/><text:tab/>Heh, now that I’ve captured you, it’s time for a full body search!</text:p>
      <text:p text:style-name="P22"><text:tab/><text:tab/>RAVEN</text:p>
      <text:p text:style-name="P22"><text:tab/><text:tab/>Oh, are you worried I’m sneaking a weapon?</text:p>
      <text:p text:style-name="P22"/>
      <text:p text:style-name="P6"><text:span text:style-name="T43"><text:tab/></text:span><text:span text:style-name="T16">Panel 2: </text:span><text:span text:style-name="T44">Mystique is grinning mischievously as she reaches down to grope Raven’s cock, which is forming <text:s/>a huge bulge in her spandex outfist.</text:span></text:p>
      <text:p text:style-name="P23"><text:tab/><text:tab/>MYSTIQUE</text:p>
      <text:p text:style-name="P6"><text:span text:style-name="T44"><text:tab/><text:tab/>“Sneaking?” Did you think this burly </text:span><text:span text:style-name="T17">weapon </text:span><text:span text:style-name="T44">is hidden? Something this </text:span><text:span text:style-name="T17">big</text:span><text:span text:style-name="T44"> will need to be confiscated!</text:span></text:p>
      <text:p text:style-name="P23"/>
      <text:p text:style-name="P6"><text:span text:style-name="T44"><text:tab/></text:span><text:span text:style-name="T17">Panel 3: </text:span><text:span text:style-name="T45">A closeup on Mystique’s face as she opens her mouth wide. Sticking out her tongue, wiggling it seductively as she offers her mouth to her partner.</text:span></text:p>
      <text:p text:style-name="P24"><text:tab/><text:tab/>MYSTIQUE</text:p>
      <text:p text:style-name="P6"><text:span text:style-name="T45"><text:tab/><text:tab/>And I know </text:span><text:span text:style-name="T18">just</text:span><text:span text:style-name="T45"> where to put it…</text:span></text:p>
      <text:p text:style-name="P24"/>
      <text:p text:style-name="P6"><text:span text:style-name="T45"><text:tab/></text:span><text:span text:style-name="T18">Panel 4: </text:span><text:span text:style-name="T45">Raven suddenly grabs Mystique by the back of the head and roughly stuffs her thick cock down her throat. She keeps her cock inside her spandex, which fits it like a condom as she face fucks Mystique.</text:span></text:p>
      <text:p text:style-name="P24"><text:tab/><text:tab/>RAVEN</text:p>
      <text:p text:style-name="P24"><text:tab/><text:tab/>If that’s your command!</text:p>
      <text:p text:style-name="P24"><text:tab/><text:tab/>MYSTIQUE</text:p>
      <text:p text:style-name="P24"><text:tab/><text:tab/>Hgmph! Hnngh!</text:p>
      <text:p text:style-name="P24"><text:tab/><text:tab/>SFX</text:p>
      <text:p text:style-name="P24"><text:tab/><text:tab/>Shloop!</text:p>
      <text:p text:style-name="P24"/>
      <text:p text:style-name="P6"><text:span text:style-name="T45"><text:tab/></text:span><text:span text:style-name="T18">Panel 5: </text:span><text:span text:style-name="T45">A view from behind showing how Mystique is groping Raven’s juicy booty in Spider-Woman’s red spandex as Raven continues to thrust roughly.</text:span></text:p>
      <text:p text:style-name="P24"><text:tab/><text:tab/>MYSTIQUE</text:p>
      <text:p text:style-name="P24"><text:tab/><text:tab/>Hnngh! Gluk! Gluk! Gluk!</text:p>
      <text:p text:style-name="P24"><text:tab/><text:tab/>SFX</text:p>
      <text:p text:style-name="P24"><text:tab/><text:tab/>Plap Plap Plap Plap!</text:p>
      <text:p text:style-name="P35"><text:span text:style-name="T18">P</text:span><text:span text:style-name="T5">age 6: </text:span><text:span text:style-name="T1">Mystique and Raven continue to have sex.</text:span></text:p>
      <text:p text:style-name="P25"/>
      <text:p text:style-name="P7"><text:span text:style-name="T32"><text:tab/></text:span><text:span text:style-name="T19">Panel 1: </text:span><text:span text:style-name="T46">Raven as Spider-Woman pulls her dick out of Mystique’s mouth. Raven is stroking her cock, the spandex peeling back to expose her cockhead as she cums hard. Hot thick semen landing all over Mystique’s face, still disguised as Black Widow. Her mouth open wide, tongue extended, just a little longer than a real tongue to help her catch even more semen.</text:span></text:p>
      <text:p text:style-name="P26"><text:tab/><text:tab/>RAVEN</text:p>
      <text:p text:style-name="P26"><text:tab/><text:tab/>Hnnngh! Hold still while I cover you in my webbing!</text:p>
      <text:p text:style-name="P26"><text:tab/><text:tab/>MYSTIQUE</text:p>
      <text:p text:style-name="P26"><text:tab/><text:tab/>Hnaah… oh wait, she doesn’t do webs… slurrrrp!</text:p>
      <text:p text:style-name="P26"><text:tab/><text:tab/>RAVEN</text:p>
      <text:p text:style-name="P26"><text:tab/><text:tab/>Who can keep all these Spider weirdoes straight?</text:p>
      <text:p text:style-name="P26"/>
      <text:p text:style-name="P7"><text:span text:style-name="T46"><text:tab/></text:span><text:span text:style-name="T20">Panel 2: </text:span><text:span text:style-name="T46">Mystique is licking her lips as she transforms from Black Widow into Squirrel Girl.</text:span></text:p>
      <text:p text:style-name="P26"><text:tab/><text:tab/>MYSTIQUE</text:p>
      <text:p text:style-name="P7"><text:span text:style-name="T46"><text:tab/><text:tab/>Oooh this is making me hungry for </text:span><text:span text:style-name="T20">nuts</text:span><text:span text:style-name="T46">!</text:span></text:p>
      <text:p text:style-name="P26"/>
      <text:p text:style-name="P7"><text:span text:style-name="T46"><text:tab/></text:span><text:span text:style-name="T20">Panel 3: </text:span><text:span text:style-name="T47">Raven flexes as she bulks up in size, suddenly growing much larger as she shifts into the form of She-Hulk, complete with tattered outfit and a massive green cock. But the focus is particularly on her huge, hot sweaty balls. They’re absolutely massive… so full that there are hardly any wrinkles in her sack.</text:span></text:p>
      <text:p text:style-name="P27"><text:tab/><text:tab/>RAVEN</text:p>
      <text:p text:style-name="P7"><text:span text:style-name="T47"><text:tab/><text:tab/>If that’s the case, I’ll have to provide you with an absolute </text:span><text:span text:style-name="T21">feast</text:span><text:span text:style-name="T47">!</text:span></text:p>
      <text:p text:style-name="P27"/>
      <text:p text:style-name="P7"><text:span text:style-name="T47"><text:tab/></text:span><text:span text:style-name="T21">Panel 4: </text:span><text:span text:style-name="T47">Mystique looks as cute as possible. Gently nibbling on Raven’s huge green nuts. Looking up submissively as that huge green cock rubs against her face, showing off just how big it is compared to her.</text:span></text:p>
      <text:p text:style-name="P27"><text:tab/><text:tab/>MYSTIQUE</text:p>
      <text:p text:style-name="P27"><text:tab/><text:tab/>Oh pweeeease be cawefuw… youw big weenie is so scawy!</text:p>
      <text:p text:style-name="P27"/>
      <text:p text:style-name="P7"><text:span text:style-name="T47"><text:tab/></text:span><text:span text:style-name="T21">Panel 5: </text:span><text:span text:style-name="T47">Raven is touching her chin in thought as she looks down on Mystique, who is shouting up at her in annoyance while stroking Raven’s cock.</text:span></text:p>
      <text:p text:style-name="P27"><text:tab/><text:tab/>RAVEN</text:p>
      <text:p text:style-name="P7"><text:span text:style-name="T47"><text:tab/><text:tab/>Hmm… I don’t think she’s quite </text:span><text:span text:style-name="T21">that</text:span><text:span text:style-name="T47"> immature…</text:span></text:p>
      <text:p text:style-name="P27"><text:tab/><text:tab/>MYSTIQUE</text:p>
      <text:p text:style-name="P7"><text:span text:style-name="T47"><text:tab/><text:tab/>Give me a break, I barely know this brat! </text:span><text:span text:style-name="T48">Now use this big, green dick and pound me into submission!</text:span></text:p>
      <text:p text:style-name="P36"><text:span text:style-name="T5">Page 7: </text:span><text:span text:style-name="T1">Mystique as Squirrel Girl continues to have sex with Raven as She-Hulk.</text:span></text:p>
      <text:p text:style-name="P28"/>
      <text:p text:style-name="P8"><text:span text:style-name="T32"><text:tab/></text:span><text:span text:style-name="T5">Panel 1: </text:span><text:span text:style-name="T48">Raven still as She Hulk suddenly grabs Mystique as Squirrel Girl by the ankles and flips her upside down so that her shoulders are resting on the ground and her ass is in the air. She lands on the mat looking up to the sight of Raven’s huge dick resting across her ass and pussy, casting an ominous shadow over Mystique’s face.</text:span></text:p>
      <text:p text:style-name="P29"><text:tab/><text:tab/>RAVEN</text:p>
      <text:p text:style-name="P29"><text:tab/><text:tab/>Oh yes, it’s clobbering time!</text:p>
      <text:p text:style-name="P29"><text:tab/><text:tab/>SFX</text:p>
      <text:p text:style-name="P29"><text:tab/><text:tab/>Whump!</text:p>
      <text:p text:style-name="P29"><text:tab/><text:tab/>MYSTIQUE</text:p>
      <text:p text:style-name="P29"><text:tab/><text:tab/>Oof! That’s the rock monster who says that!</text:p>
      <text:p text:style-name="P29"><text:tab/><text:tab/>RAVEN</text:p>
      <text:p text:style-name="P29"><text:tab/><text:tab/>I’m sure she’s said it before.</text:p>
      <text:p text:style-name="P29"/>
      <text:p text:style-name="P8"><text:span text:style-name="T48"><text:tab/></text:span><text:span text:style-name="T22">Panel 2: </text:span><text:span text:style-name="T48">A POV shot from Raven’s perspective looking down as she grips her huge dick and presses the tip roughly against Mystique’s asshole. Mystique as Squirrel Girl actually looks a bit nervous as she watches the dark green cockhead press against her sensitive, plump hole.</text:span></text:p>
      <text:p text:style-name="P29"><text:tab/><text:tab/>RAVEN</text:p>
      <text:p text:style-name="P8"><text:span text:style-name="T48"><text:tab/><text:tab/>Mmm, is this the hole where you store your </text:span><text:span text:style-name="T22">nut</text:span><text:span text:style-name="T48"> for the winter?</text:span></text:p>
      <text:p text:style-name="P29"><text:tab/><text:tab/>MYSTIQUE</text:p>
      <text:p text:style-name="P29"><text:tab/><text:tab/>O-oh Golly…!</text:p>
      <text:p text:style-name="P29"/>
      <text:p text:style-name="P8"><text:span text:style-name="T48"><text:tab/></text:span><text:span text:style-name="T22">Panel 3: </text:span><text:span text:style-name="T48">Raven mounts Mystique in reverse position, squatting down and slamming her cock deep into Mystique’s asshole while gripping her Squirrel Girl tail and pulling it roughly. Using it like a handle to slam-fuck Mystique’s hole while Mystique howls in an intense mixture of pleasure and pain.</text:span></text:p>
      <text:p text:style-name="P8"><text:span text:style-name="T48"><text:tab/><text:tab/></text:span><text:span text:style-name="T49">SFX</text:span></text:p>
      <text:p text:style-name="P30"><text:tab/><text:tab/>Wham!!!</text:p>
      <text:p text:style-name="P30"><text:tab/><text:tab/>RAVEN</text:p>
      <text:p text:style-name="P30"><text:tab/><text:tab/>Fuuuuuuck, so tight!</text:p>
      <text:p text:style-name="P30"><text:tab/><text:tab/>MYSTIQUE</text:p>
      <text:p text:style-name="P30"><text:tab/><text:tab/>Hnghaaah!</text:p>
      <text:p text:style-name="P30"/>
      <text:p text:style-name="P8"><text:span text:style-name="T49"><text:tab/></text:span><text:span text:style-name="T23">Panel 4: </text:span><text:span text:style-name="T49">A closeup on Mystique’s face, showing her slutty, orgasmic expression. Eyes unfocused, tongue hanging from her mouth, drooling on herself from the intense feeling of getting fucked hard in the ass.</text:span></text:p>
      <text:p text:style-name="P30"><text:tab/><text:tab/>MYSTIQUE</text:p>
      <text:p text:style-name="P30"><text:tab/><text:tab/>G-Golly, Miss She-Hulk! Ohhhh! I-it feels like you’re… hwooooah! T-turning me inside out!</text:p>
      <text:p text:style-name="P30"/>
      <text:p text:style-name="P8"><text:span text:style-name="T49"><text:tab/></text:span><text:span text:style-name="T23">Panel 5: </text:span><text:span text:style-name="T49">A closeup on Raven’s face as She-Hulk. She’s gripping Mystique’s Squirrel Girl tail in her teeth as she’s unleashing her frustrations using She-Hulk’s muscles. Enjoying the feeling of fully dominating the much smaller woman.</text:span></text:p>
      <text:p text:style-name="P30"><text:tab/><text:tab/>RAVEN</text:p>
      <text:p text:style-name="P8"><text:span text:style-name="T49"><text:tab/><text:tab/></text:span><text:span text:style-name="T50">Hnngh yes, you annoying little brat! I’m gonna stuff you full of nut you’ll be vomiting it up!</text:span></text:p>
      <text:p text:style-name="P37"><text:span text:style-name="T24">P</text:span><text:span text:style-name="T5">age 8: </text:span><text:span text:style-name="T1">Mystique and Raven continue to shapeshift into different women.</text:span></text:p>
      <text:p text:style-name="P39"/>
      <text:p text:style-name="P9"><text:span text:style-name="T32"><text:tab/></text:span><text:span text:style-name="T5">Panel 1: </text:span><text:span text:style-name="T51">A low-angle view with Raven holding Mystique in a standing full-nelson position. Muscles bulging as She-Hulk as she slams Mystique as Squirrel Girl down to the base. Cumming hard, semen overflowing out of Mystique’s asshole and even out of her mouth.</text:span></text:p>
      <text:p text:style-name="P40"><text:tab/><text:tab/>RAVEN</text:p>
      <text:p text:style-name="P40"><text:tab/><text:tab/>Nghaaaaah! This fuck-hole was made to be filled with Nut!</text:p>
      <text:p text:style-name="P40"><text:tab/><text:tab/>MYSTIQUE</text:p>
      <text:p text:style-name="P40"><text:tab/><text:tab/>Blaaargh!</text:p>
      <text:p text:style-name="P40"/>
      <text:p text:style-name="P9"><text:span text:style-name="T51"><text:tab/></text:span><text:span text:style-name="T25">Panel 2: </text:span><text:span text:style-name="T52">Mystique is grinning as she looks back over her shoulder. Wiping overflowing semen off of her lips as she shifts into the form of Magik.</text:span></text:p>
      <text:p text:style-name="P41"><text:tab/><text:tab/>MYSTIQUE</text:p>
      <text:p text:style-name="P41"><text:tab/><text:tab/>Not bad… but now it’s my turn!</text:p>
      <text:p text:style-name="P41"/>
      <text:p text:style-name="P9"><text:span text:style-name="T52"><text:tab/></text:span><text:span text:style-name="T26">Panel 3: </text:span><text:span text:style-name="T52">Mystique as Magik has pinned down Raven, now in the guise of Scarlet Witch, gripping her legs in an Amazon position as she pile drives her dick into Raven.</text:span></text:p>
      <text:p text:style-name="P41"><text:tab/><text:tab/>MYSTIQUE</text:p>
      <text:p text:style-name="P41"><text:tab/><text:tab/>Hngaah! Take it, witch!</text:p>
      <text:p text:style-name="P41"><text:tab/><text:tab/>RAVEN</text:p>
      <text:p text:style-name="P41"><text:tab/><text:tab/>Hwoaah! Hnghaah!</text:p>
      <text:p text:style-name="P41"/>
      <text:p text:style-name="P9"><text:span text:style-name="T52"><text:tab/></text:span><text:span text:style-name="T26">Panel 4: </text:span><text:span text:style-name="T52">A montage continues, this time Black Cat is gripping Spider-Gwen from behind, bouncing Gwen on her cock.</text:span></text:p>
      <text:p text:style-name="P41"><text:tab/><text:tab/>BLACK CAT</text:p>
      <text:p text:style-name="P41"><text:tab/><text:tab/>Oh, Bad luck, little Spider! You’re the Black Cat’s plaything now!</text:p>
      <text:p text:style-name="P41"><text:tab/><text:tab/>SPIDER-GWEN</text:p>
      <text:p text:style-name="P41"><text:tab/><text:tab/>Haangh! Ohhh this thief is stealing my virginity!</text:p>
      <text:p text:style-name="P41"/>
      <text:p text:style-name="P9"><text:span text:style-name="T52"><text:tab/></text:span><text:span text:style-name="T26">Panel 5: </text:span><text:span text:style-name="T53">Hela is on top of Invisible Woman… kissing her deeply as she’s pinned down in a mating press position. Semen overflowing out of Invisible Woman’s pussy as they fuck like mad.</text:span></text:p>
      <text:p text:style-name="P42"><text:tab/><text:tab/>HELA</text:p>
      <text:p text:style-name="P42"><text:tab/><text:tab/>Fnaah! Hahh! Ohhh!</text:p>
      <text:p text:style-name="P42"><text:tab/><text:tab/>INVISIBLE WOMAN</text:p>
      <text:p text:style-name="P42"><text:tab/><text:tab/>Mmph! Hmmmngh!</text:p>
      <text:p text:style-name="P38"><text:span text:style-name="T27">P</text:span><text:span text:style-name="T5">age 9: </text:span><text:span text:style-name="T1">A Montage of scenes plays out as Mystique and Raven try out many different forms.</text:span></text:p>
      <text:p text:style-name="P43"/>
      <text:p text:style-name="P10"><text:span text:style-name="T32"><text:tab/></text:span><text:span text:style-name="T28">Panel 1: </text:span><text:span text:style-name="T54">Titania has Gwenpool pressed against the glass windows of Asteroid M. She’s moaning hotly as Titania pounds her pussy from behind.</text:span></text:p>
      <text:p text:style-name="P44"><text:tab/><text:tab/>GWENPOOL</text:p>
      <text:p text:style-name="P44"><text:tab/><text:tab/>Hwooah! Ohhhh holy shit! This fan-comic is amazing!</text:p>
      <text:p text:style-name="P44"><text:tab/><text:tab/>TITANIA</text:p>
      <text:p text:style-name="P44"><text:tab/><text:tab/>Hnngh what does that even mean!?</text:p>
      <text:p text:style-name="P44"/>
      <text:p text:style-name="P10"><text:span text:style-name="T54"><text:tab/></text:span><text:span text:style-name="T29">Panel 2: </text:span><text:span text:style-name="T54">Psylocke is sitting in a kneeling position, eyes closed, sitting calmly and meditatively. Standing over her is Spiral, who has triple cocks to match her 6 arms. She’s jerking herself and cumming from every cock. Bukkake’ing Psylocke.</text:span></text:p>
      <text:p text:style-name="P44"><text:tab/><text:tab/>SPIRAL</text:p>
      <text:p text:style-name="P44"><text:tab/><text:tab/>Hnngh!</text:p>
      <text:p text:style-name="P44"><text:tab/><text:tab/>SFX</text:p>
      <text:p text:style-name="P44"><text:tab/><text:tab/>Splat! Splat! Splat! Splat!</text:p>
      <text:p text:style-name="P44"><text:tab/><text:tab/>PSYLOCKE</text:p>
      <text:p text:style-name="P44"><text:tab/><text:tab/>…</text:p>
      <text:p text:style-name="P44"/>
      <text:p text:style-name="P10"><text:span text:style-name="T54"><text:tab/></text:span><text:span text:style-name="T29">Panel 3: </text:span><text:span text:style-name="T55">Gamora is in a 69 position with Captain Marvel. Both women with massive futa cocks, double face fucking as they both overflow with jizz.</text:span></text:p>
      <text:p text:style-name="P45"><text:tab/><text:tab/>GAMORA</text:p>
      <text:p text:style-name="P45"><text:tab/><text:tab/>Hgmph! Hnngh!</text:p>
      <text:p text:style-name="P45"><text:tab/><text:tab/>CAPTAIN MARVEL</text:p>
      <text:p text:style-name="P45"><text:tab/><text:tab/>Gluk! Gluk! Gluk!</text:p>
      <text:p text:style-name="P45"/>
      <text:p text:style-name="P10"><text:span text:style-name="T55"><text:tab/></text:span><text:span text:style-name="T30">Panel 4: </text:span><text:span text:style-name="T56">Kamala Khan is </text:span><text:span text:style-name="T57">having sex with X-23… arms and legs extended like ropes to wrap around X-23, who is moaning hotly as she’s getting fucked hard by Kamala’s enlarged cock.</text:span></text:p>
      <text:p text:style-name="P46"><text:tab/><text:tab/>KAMALA</text:p>
      <text:p text:style-name="P46"><text:tab/><text:tab/>Hnnaaah!</text:p>
      <text:p text:style-name="P46"><text:tab/><text:tab/>X-23</text:p>
      <text:p text:style-name="P46"><text:tab/><text:tab/>Ohhh!</text:p>
      <text:p text:style-name="P46"/>
      <text:p text:style-name="P10"><text:span text:style-name="T57"><text:tab/></text:span><text:span text:style-name="T31">Panel 5: </text:span><text:span text:style-name="T57">Mystique as Jean Grey is laying on her back, head tilted backward and moaning hotly as Raven, disguised as Rogue, is fucking her hard. Gripping Mystique by the leg as she throws her full weight into every thrust.</text:span></text:p>
      <text:p text:style-name="P46"><text:tab/><text:tab/>RAVEN</text:p>
      <text:p text:style-name="P46"><text:tab/><text:tab/>Ohhhh yeah, take it, darlin’! I ain’t stoppin’ ‘til y’all’re pregnant!</text:p>
      <text:p text:style-name="P46"><text:tab/><text:tab/>MYSTIQUE</text:p>
      <text:p text:style-name="P46"><text:tab/><text:tab/>Ohhhh I can sense your lust! Ohh your urge to breed is overwhelming!</text:p>
      <text:p text:style-name="P48">Page 10: <text:span text:style-name="T1">Raven and Mystique finish their fucking session, and it’s revealed that the women they’ve been transforming into have been experiencing the same sensations that they both have.</text:span></text:p>
      <text:p text:style-name="P47"><text:span text:style-name="T32"/></text:p>
      <text:p text:style-name="P47"><text:span text:style-name="T58"><text:tab/></text:span>Panel 1: <text:span text:style-name="T58">An extra large panel showing Raven as Rogue gripping Mystique as Jean Grey… lifting her off the ground and slamming her dick in to the base. Raven throws her head back, hair whipping through the air as she cums hard. Filling Mystique with a massive load of semen. Overflowing her with cum.</text:span></text:p>
      <text:p text:style-name="P47"><text:span text:style-name="T58"><text:tab/><text:tab/>RAVEN</text:span></text:p>
      <text:p text:style-name="P47"><text:span text:style-name="T58"><text:tab/><text:tab/>Yee-haaaaaw!!!</text:span></text:p>
      <text:p text:style-name="P47"><text:span text:style-name="T58"><text:tab/><text:tab/>MYSTIQUE</text:span></text:p>
      <text:p text:style-name="P47"><text:span text:style-name="T58"><text:tab/><text:tab/>Hnaaaah! Ohhhh so muuuuch!</text:span></text:p>
      <text:p text:style-name="P47"><text:span text:style-name="T58"><text:tab/><text:tab/>SFX</text:span></text:p>
      <text:p text:style-name="P47"><text:span text:style-name="T58"><text:tab/><text:tab/>Splurrrrt!</text:span></text:p>
      <text:p text:style-name="P47"><text:span text:style-name="T58"><text:tab/><text:tab/>Splat! Glop! Glorp!</text:span></text:p>
      <text:p text:style-name="P47"><text:span text:style-name="T58"/></text:p>
      <text:p text:style-name="P47"><text:span text:style-name="T58"><text:tab/></text:span>Panel 2: <text:span text:style-name="T58">Raven and Mystique return to their true forms. Mystique is getting up dizzily after getting fucked into submission while Raven is stroking her chin in thought.</text:span></text:p>
      <text:p text:style-name="P47"><text:span text:style-name="T58"><text:tab/><text:tab/>MYSTIQUE</text:span></text:p>
      <text:p text:style-name="P47"><text:span text:style-name="T58"><text:tab/><text:tab/>Hnaah… hahhh… goddamn… I might have gone too far… I don’t know what I’ll do if I really did get myself pregnant…</text:span></text:p>
      <text:p text:style-name="P47"><text:span text:style-name="T58"><text:tab/><text:tab/>RAVEN</text:span></text:p>
      <text:p text:style-name="P47"><text:span text:style-name="T58"><text:tab/><text:tab/>Hmmm, but that did feel different than usual… I wonder why…</text:span></text:p>
      <text:p text:style-name="P47"><text:span text:style-name="T58"/></text:p>
      <text:p text:style-name="P47"><text:span text:style-name="T58"><text:tab/></text:span>Panel 3: <text:span text:style-name="T58">In the X-Mansion, Rogue and Jean Grey are in casual clothes. They’re </text:span><text:span text:style-name="T59">in a lounge in the X-Mansion. Rogue and Jean Grey are on the ground, legs spread open wide. Their heads thrown back, moaning hotly as they’re cumming in their pants. Pussies gushing through the fabric. Storm is standing nearby, wiping sweat off of her brow… her pants are wet too, as it’s clear that she’s just cum as well.</text:span></text:p>
      <text:p text:style-name="P47"><text:span text:style-name="T59"><text:tab/><text:tab/>CAPTION</text:span></text:p>
      <text:p text:style-name="P47"><text:span text:style-name="T59"><text:tab/><text:tab/>I did not yet realize that the Gems of Cytorrak caused me to share sensations with the people I disguise myself as…</text:span></text:p>
      <text:p text:style-name="P47"><text:span text:style-name="T59"><text:tab/><text:tab/>ROGUE</text:span></text:p>
      <text:p text:style-name="P47"><text:span text:style-name="T59"><text:tab/><text:tab/>Hwooooah! Daang why’s this happenin’, suga!?</text:span></text:p>
      <text:p text:style-name="P47"><text:span text:style-name="T59"><text:tab/><text:tab/>JEAN GREY</text:span></text:p>
      <text:p text:style-name="P47"><text:span text:style-name="T59"><text:tab/><text:tab/>Hngaaah! I can feel a distant mind connecting to my own! Ohhh! Scott has never reached so deeeeep!</text:span></text:p>
      <text:p text:style-name="P47"><text:span text:style-name="T59"><text:tab/><text:tab/>STORM</text:span></text:p>
      <text:p text:style-name="P47"><text:span text:style-name="T59"><text:tab/><text:tab/>Hahh… hahh… oh, so it has happened to you two now as well?</text:span></text:p>
      <text:p text:style-name="P47"><text:span text:style-name="T59"><text:tab/><text:tab/>CAPTION</text:span></text:p>
      <text:p text:style-name="P47"><text:span text:style-name="T59"><text:tab/><text:tab/>The End</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1" svg:font-family="Arial"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Arial"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NSimSun" style:font-size-asian="10.5pt" style:language-asian="zh" style:country-asian="CN" style:font-name-complex="Ari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NSimSun" style:font-size-asian="10.5pt" style:language-asian="zh" style:country-asian="CN" style:font-name-complex="Ari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5-02-17T07:59:27.606000000</meta:creation-date>
    <dc:date>2025-03-20T15:31:03.640000000</dc:date>
    <meta:editing-duration>P3DT8H16M16S</meta:editing-duration>
    <meta:editing-cycles>30</meta:editing-cycles>
    <meta:generator>LibreOffice/6.1.6.3$Windows_X86_64 LibreOffice_project/5896ab1714085361c45cf540f76f60673dd96a72</meta:generator>
    <meta:document-statistic meta:table-count="0" meta:image-count="0" meta:object-count="0" meta:page-count="10" meta:paragraph-count="240" meta:word-count="2686" meta:character-count="15777" meta:non-whitespace-character-count="12919"/>
  </office:meta>
</office:document-meta>
</file>